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мероприятий-по-противодействию-коррупции-2018-2019-гг."/>План мероприятий по противодействию коррупции 2018-2019 гг.<text:bookmark-end text:name="план-мероприятий-по-противодействию-коррупции-2018-2019-гг."/></text:h>
      <text:p text:style-name="First_20_paragraph">31.05.2018</text:p>
      <text:p text:style-name="Text_20_body"><text:line-break/></text:p>
      <text:p text:style-name="Text_20_body">Адрес страницы: <text:a xlink:type="simple" xlink:href="http://tagan.mos.ru/anti-corruption/plans-papers-reports-reviews-static-information-on-combating-corruption/detail/7363949.html" office:name=""><text:span text:style-name="Definition">http://tagan.mos.ru/anti-corruption/plans-papers-reports-reviews-static-information-on-combating-corruption/detail/7363949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2T15:19:32Z</meta:creation-date>
    <dc:date>2024-08-02T15:19:32Z</dc:date>
  </office:meta>
</office:document-meta>
</file>