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звещение-о-проведении-кадастровых-работ-по-постановке-на-государственный-кадастровый-учет-земельного-участка-многоквартирного-жилого-дома"/>Извещение о проведении кадастровых работ по постановке на государственный кадастровый учет земельного участка многоквартирного жилого дома<text:bookmark-end text:name="извещение-о-проведении-кадастровых-работ-по-постановке-на-государственный-кадастровый-учет-земельного-участка-многоквартирного-жилого-дома"/></text:h>
      <text:p text:style-name="First_20_paragraph">05.07.2021</text:p>
      <text:p text:style-name="Text_20_body">В соответствии с Федеральным законом от 29.12.2004 № 189-ФЗ «О введении в действие Жилищного кодекса Российской Федерации», с учетом изменений, внесенных Федеральным законом от 02.08.2019 № 267-ФЗ «О внесении изменений в отдельные законодательные акты Российской Федерации» Департаментом городского имущества города Москвы принято решение о проведении кадастровых работ по постановке на государственный кадастровый учет земельного участка многоквартирного жилого дома по адресу: <text:span text:style-name="T1">г. Москва, Международная ул., д.28, стр.1,</text:span> в соответствии с проектом межевания территории квартала, утвержденным распоряжением Департамента от 09.01.2014 №9 (на плане межевания № 4 площадью 0,503 га) за счет средств бюджета города Москвы.</text:p>
      <text:p text:style-name="Text_20_body">Кадастровые работы будут проводиться с 16.08.2021. Срок проведения работ <text:span text:style-name="T1">-</text:span> 85 рабочих дней.</text:p>
      <text:p text:style-name="Text_20_body">В случае принятия органом регистрации прав решения о приостановлении осуществления государственного кадастрового учета образуемого земельного участка, срок проведения кадастровых работ может быть продлен в целях устранения причин, препятствующих осуществлению государственного кадастрового учета.</text:p>
      <text:p text:style-name="Text_20_body"><text:line-break/></text:p>
      <text:p text:style-name="Text_20_body">Адрес страницы: <text:a xlink:type="simple" xlink:href="http://tagan.mos.ru/construction-and-reconstruction-of/land-surveying/detail/10082437.html" office:name=""><text:span text:style-name="Definition">http://tagan.mos.ru/construction-and-reconstruction-of/land-surveying/detail/10082437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06T14:03:12Z</meta:creation-date>
    <dc:date>2024-11-06T14:03:12Z</dc:date>
  </office:meta>
</office:document-meta>
</file>