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кадастровых-работ-по-постановке-на-государственный-кадастровый-учет-земельного-участка-многоквартирного-жилого-дома-по-адресу-г.-москва-ул.-гончарная-д.5-с-25.07.2022"/>Извещение о проведении кадастровых работ по постановке на государственный кадастровый учет земельного участка многоквартирного жилого дома по адресу: г. Москва, ул. Гончарная, д.5 с 25.07.2022<text:bookmark-end text:name="извещение-о-проведении-кадастровых-работ-по-постановке-на-государственный-кадастровый-учет-земельного-участка-многоквартирного-жилого-дома-по-адресу-г.-москва-ул.-гончарная-д.5-с-25.07.2022"/></text:h>
      <text:p text:style-name="First_20_paragraph">03.06.2022</text:p>
      <text:p text:style-name="Text_20_body"><text:line-break/></text:p>
      <text:p text:style-name="Text_20_body">Адрес страницы: <text:a xlink:type="simple" xlink:href="http://tagan.mos.ru/construction-and-reconstruction-of/land-surveying/detail/10848113.html" office:name=""><text:span text:style-name="Definition">http://tagan.mos.ru/construction-and-reconstruction-of/land-surveying/detail/1084811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21:19:36Z</meta:creation-date>
    <dc:date>2024-08-26T21:19:36Z</dc:date>
  </office:meta>
</office:document-meta>
</file>