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екты-межевания-застроенных-кварталов-москвы"/>Проекты межевания застроенных кварталов Москвы<text:bookmark-end text:name="проекты-межевания-застроенных-кварталов-москвы"/></text:h>
      <text:p text:style-name="First_20_paragraph">10.02.2023</text:p>
      <text:p text:style-name="Text_20_body">Уважаемые землепользователи!</text:p>
      <text:p text:style-name="Text_20_body">На информационном портале <text:a xlink:type="simple" xlink:href="http://eatlas.mos.ru/" office:name=""><text:span text:style-name="Definition">http://eatlas.mos.ru/</text:span></text:a> для Вас открыт раздел в категории «Территориальное планирование», который позволяет увидеть проекты межевания застроенных кварталов на территории Москвы.</text:p>
      <text:p text:style-name="Text_20_body">Располагая информацией о наличии таких проектов, собственники квартир в многоквартирных домах могут обращаться в Департамент с заявлением на формирование границ земельного участка под своим домом и, как следствие, его оформлением в собственность.</text:p>
      <text:p text:style-name="Text_20_body">Также, к карте могут обратиться и предприниматели, желающие оформить землю под зданиями, собственниками, которых они являются. При наличии проекта межевания, то есть запроектированных границ земельного участка, собственник может увидеть, на оформление каких площадей он имеет право претендовать. Кроме того, предприниматели смогут и скорректировать уже оформленный участок, согласно границам, установленным проектом межевания.</text:p>
      <text:p text:style-name="Text_20_body"><text:a xlink:type="simple" xlink:href="https://www.mos.ru/dgi/function/upravlenie-gorodskim-imushchestvom/proekty-mezhevaniia-zastroennykh-kvartalov-moskvy/" office:name=""><text:span text:style-name="Definition">https://www.mos.ru/dgi/function/upravlenie-gorodskim-imushchestvom/proekty-mezhevaniia-zastroennykh-kvartalov-moskvy/</text:span></text:a></text:p>
      <text:p text:style-name="Text_20_body">Утвержденные на территории Москвы проекты межевания доступны на сайте ДГИ по ссылкам:</text:p>
      <text:p text:style-name="Text_20_body"><text:a xlink:type="simple" xlink:href="https://www.mos.ru/dgi/documents/" office:name=""><text:span text:style-name="Definition">https://www.mos.ru/dgi/documents/</text:span></text:a></text:p>
      <text:p text:style-name="Text_20_body"><text:a xlink:type="simple" xlink:href="https://www.mos.ru/dgi/function/dokumenty/dokumenty-departamenta" office:name=""><text:span text:style-name="Definition">https://www.mos.ru/dgi/function/dokumenty/dokumenty-departamenta</text:span></text:a></text:p>
      <text:p text:style-name="Text_20_body"><text:line-break/></text:p>
      <text:p text:style-name="Text_20_body">Адрес страницы: <text:a xlink:type="simple" xlink:href="http://tagan.mos.ru/construction-and-reconstruction-of/land-surveying/detail/11403092.html" office:name=""><text:span text:style-name="Definition">http://tagan.mos.ru/construction-and-reconstruction-of/land-surveying/detail/11403092.html</text:span></text:a></text:p>
      <text:p text:style-name="Text_20_body"><text:a xlink:type="simple" xlink:href="http://tagan.mos.ru" office:name=""><text:span text:style-name="Definition">Управа Тага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30T19:30:03Z</meta:creation-date>
    <dc:date>2024-07-30T19:30:03Z</dc:date>
  </office:meta>
</office:document-meta>
</file>