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ные-проекты-межевания-2013-2014-гг."/>Утвержденные проекты межевания 2013-2014 гг.<text:bookmark-end text:name="утвержденные-проекты-межевания-2013-2014-гг."/></text:h>
      <text:p text:style-name="First_20_paragraph">29.09.2014</text:p>
      <text:p text:style-name="Text_20_body">126 (Певческий пер., Петропавловский пер., Яузский бул., ул. Солянка)<text:line-break/><text:a xlink:type="simple" xlink:href="/housing-and-communal-services-and-improvement/126(Певческий%20пер.,%20Петропавловский%20пер.,%20Яузский%20бул.,%20ул.%20Солянка).jpeg" office:name=""><text:span text:style-name="Definition"/></text:a><text:line-break/><text:line-break/>311 (Воронцово поле ул., Земляной вал, пер. Обуха)<text:line-break/><text:a xlink:type="simple" xlink:href="/housing-and-communal-services-and-improvement/311(Воронцово%20поле%20ул.,%20Земляной%20вал,%20пер.%20Обуха).jpeg" office:name=""><text:span text:style-name="Definition"/></text:a><text:line-break/><text:line-break/>315 (Яузский бул., М. Ниловоробинский пер., Серебрянический пер., пл. Яузские ворота)<text:line-break/><text:a xlink:type="simple" xlink:href="/housing-and-communal-services-and-improvement/315(Яузский%20бул.,%20М.%20Ниловоробинский%20пер.,%20Серебрянический%20пер.,%20пл.%20Яузские%20ворота).jpeg" office:name=""><text:span text:style-name="Definition"/></text:a><text:line-break/><text:line-break/>322 (В. Радищевская ул., Тетеринский пер., Земляной вал, граница ранее разработанного проекта межевания)<text:line-break/><text:a xlink:type="simple" xlink:href="/housing-and-communal-services-and-improvement/322(В.%20Радищевская%20ул.,%20Тетеринский%20пер.,%20Земляной%20вал,%20граница%20ранее%20разработанного%20проекта%20межевания).jpeg" office:name=""><text:span text:style-name="Definition"/></text:a><text:line-break/><text:line-break/>323 (Николоямская ул., Земляной вал, Тетеринский пер., Землянский пер.)<text:line-break/><text:a xlink:type="simple" xlink:href="/housing-and-communal-services-and-improvement/323(Николоямская%20ул.,%20Земляной%20вал,%20Тетеринский%20пер.,%20Землянский%20пер.).jpeg" office:name=""><text:span text:style-name="Definition"/></text:a><text:line-break/><text:line-break/>324 (Николоямская ул., Земляноский пер., Тетеринский пер., Яузская ул.)<text:line-break/><text:a xlink:type="simple" xlink:href="/housing-and-communal-services-and-improvement/324(Николоямская%20ул.,%20Земляноский%20пер.,%20Тетеринский%20пер.,%20Яузская%20ул.).jpeg" office:name=""><text:span text:style-name="Definition"/></text:a><text:line-break/><text:line-break/>327 (Гончарная ул., Рюмин пер., В. Радищевская ул., 2-й Котельнический пер.)<text:line-break/><text:a xlink:type="simple" xlink:href="/housing-and-communal-services-and-improvement/327(Гончарная%20ул.,%20Рюмин%20пер.,%20В.%20Радищевская%20ул.,%202-й%20Котельнический%20пер.).jpeg" office:name=""><text:span text:style-name="Definition"/></text:a><text:line-break/><text:line-break/>343 (4-й Котельнический пер., 5-й Котельнический пер., Гончарная наб. (Котельническая наб.)<text:line-break/><text:a xlink:type="simple" xlink:href="/housing-and-communal-services-and-improvement/343(4-й%20Котельнический%20пер.,%205-й%20Котельнический%20пер.,%20Гончарная%20наб.%20(Котельническая%20наб.).jpeg" office:name=""><text:span text:style-name="Definition"/></text:a><text:line-break/><text:line-break/>1110 (3-й Сыромятнический пер., Б. Полуярославский пер., 2-й Сыромятнический пер.)<text:line-break/><text:a xlink:type="simple" xlink:href="/housing-and-communal-services-and-improvement/1110(3-й%20Сыромятнический%20пер.,%20Б.%20Полуярославский%20пер.,%202-й%20%20Сыромятнический%20пер.).jpeg" office:name=""><text:span text:style-name="Definition"/></text:a><text:line-break/><text:line-break/>1147 (Николоямская наб., Николоямский пер., Сивяков пер., Земляной вал)<text:line-break/><text:a xlink:type="simple" xlink:href="/housing-and-communal-services-and-improvement/1147(Николоямская%20наб.,%20Николоямский%20пер.,%20Сивяков%20пер.,%20Земляной%20вал).jpeg" office:name=""><text:span text:style-name="Definition"/></text:a><text:line-break/><text:line-break/>1152 (Николоямская ул., Б. Дровяной пер., Аристарховский пер., М. Дровяной пер.)<text:line-break/><text:a xlink:type="simple" xlink:href="/housing-and-communal-services-and-improvement/1152(Николоямская%20ул.,%20Б.%20Дровяной%20пер.,%20Аристарховский%20пер.,%20М.%20Дровяной%20пер.).jpeg" office:name=""><text:span text:style-name="Definition"/></text:a><text:line-break/><text:line-break/>1163 (С. Радонежского ул., Рогожский вал, Школьная ул., М. Андроньевская ул.)<text:line-break/><text:a xlink:type="simple" xlink:href="/housing-and-communal-services-and-improvement/1163(С.%20Радонежского%20ул.,%20Рогожский%20вал,%20Школьная%20ул.,%20М.%20Андроньевская%20ул.).JPG" office:name=""><text:span text:style-name="Definition"/></text:a><text:line-break/><text:line-break/>1166 (Школьная ул., М. Андроньевская ул., Библиотечная ул., Б. Андроньевская ул.)<text:line-break/><text:a xlink:type="simple" xlink:href="/housing-and-communal-services-and-improvement/1166(Школьная%20ул.,%20М.%20Андроньевская%20ул.,%20Библиотечная%20ул.,%20Б.%20Андроньевская%20ул.).JPG" office:name=""><text:span text:style-name="Definition"/></text:a><text:line-break/><text:line-break/>1169; 1171; 1177 (Б. Рогожский пер., Вековая ул., Б. Андроньевская ул., Таганская ул., Б. Факельный пер., М. Факельный пер.)<text:line-break/><text:a xlink:type="simple" xlink:href="/housing-and-communal-services-and-improvement/1169;%201171;%201177(Б.%20Рогожский%20пер.,%20Вековая%20ул.,%20Б.%20Андроньевская%20ул.,%20Таганская%20ул.,%20Б.%20Факельный%20пер.,%20М.%20Факельный%20пер.).JPG" office:name=""><text:span text:style-name="Definition"/></text:a><text:line-break/><text:line-break/>1172 (Библиотечная ул., Б. Андроньевская ул., Добровольческая ул.)<text:line-break/><text:a xlink:type="simple" xlink:href="/housing-and-communal-services-and-improvement/1172(Библиотечная%20ул.,%20Б.%20Андроньевская%20ул.,%20Добровольческая%20ул.).jpg" office:name=""><text:span text:style-name="Definition"/></text:a><text:line-break/><text:line-break/>1173-1174 (Библиотечная ул., Рогожский вал, Вековая ул., Б. Андроньевская ул.)<text:line-break/><text:a xlink:type="simple" xlink:href="/housing-and-communal-services-and-improvement/1173-1174(Библиотечная%20ул.,%20Рогожский%20вал,%20Вековая%20ул.,%20Б.%20Андроньевская%20ул.).JPG" office:name=""><text:span text:style-name="Definition"/></text:a><text:line-break/><text:line-break/>1175 (Вековая ул., Рогожский вал, М. Рогожский пер., М. Андроньевская ул.)<text:line-break/><text:a xlink:type="simple" xlink:href="/housing-and-communal-services-and-improvement/1175(Вековая%20ул.,%20Рогожский%20вал,%20М.%20Рогожский%20пер.,%20М.%20Андроньевская%20ул.).JPG" office:name=""><text:span text:style-name="Definition"/></text:a><text:line-break/><text:line-break/>1181 (М. Рогожский пер., М. Андроньевская ул., Трудовая ул., Б. Андроньевская ул.)<text:line-break/><text:a xlink:type="simple" xlink:href="/housing-and-communal-services-and-improvement/1181(М.%20Рогожский%20пер.,%20М.%20Андроньевская%20ул.,%20Трудовая%20ул.,%20Б.%20Андроньевская%20ул.).JPG" office:name=""><text:span text:style-name="Definition"/></text:a><text:line-break/><text:line-break/>1182 (М. Рогожский пер., Рогожский вал, Трудовая ул., М. Андроньевская ул.)<text:line-break/><text:a xlink:type="simple" xlink:href="/housing-and-communal-services-and-improvement/1182(М.%20Рогожский%20пер.,%20Рогожский%20вал,%20Трудовая%20ул.,%20М.%20Андроньевская%20ул.).JPG" office:name=""><text:span text:style-name="Definition"/></text:a><text:line-break/><text:line-break/>1185 (Таганская ул., пер. Маяковского, Марксистская ул.)<text:line-break/><text:a xlink:type="simple" xlink:href="/housing-and-communal-services-and-improvement/1185(Таганская%20ул.,%20пер.%20Маяковского,%20Марксистская%20ул.).JPG" office:name=""><text:span text:style-name="Definition"/></text:a><text:line-break/><text:line-break/>1201 (Б. Каменщики ул., пер. Маяковского, Воронцовская ул., ул. Гвоздева)<text:line-break/><text:a xlink:type="simple" xlink:href="/housing-and-communal-services-and-improvement/1201(Б.%20Каменщики%20ул.,%20пер.%20Маяковского,%20Воронцовская%20ул.,%20ул.%20Гвоздева).JPG" office:name=""><text:span text:style-name="Definition"/></text:a><text:line-break/><text:line-break/>1203 (Краснохолмская наб., Народная ул., Новоспасский пер.)<text:line-break/><text:a xlink:type="simple" xlink:href="/housing-and-communal-services-and-improvement/1203(Краснохолмская%20наб.,%20Народная%20ул.,%20Новоспасский%20пер.).JPG" office:name=""><text:span text:style-name="Definition"/></text:a><text:line-break/><text:line-break/>1937 (Нижегородская ул., Нижегородский пер., Б. Калитниковская ул., Талалихина ул.)<text:line-break/><text:a xlink:type="simple" xlink:href="/housing-and-communal-services-and-improvement/1937(Нижегородская%20ул.,%20Нижегородский%20пер.,%20Б.%20Калитниковская%20ул.,%20Талалихина%20ул.).JPG" office:name=""><text:span text:style-name="Definition"/></text:a><text:line-break/><text:line-break/>1945 (Б. Калитниковская ул., Валовья ул., Ср. Калитниковская ул., Нижегородский пер.)<text:line-break/><text:a xlink:type="simple" xlink:href="/housing-and-communal-services-and-improvement/1945(Б.%20Калитниковская%20ул.,%20Валовья%20ул.,%20Ср.%20Калитниковская%20ул.,%20Нижегородский%20пер.).JPG" office:name=""><text:span text:style-name="Definition"/></text:a><text:line-break/><text:line-break/>1946 (Б. Калитниковская ул., проезд 190, Ср. Калитниковская ул., Валовья ул.)<text:line-break/><text:a xlink:type="simple" xlink:href="/housing-and-communal-services-and-improvement/1946(Б.%20Калитниковская%20ул.,%20проезд%20190,%20Ср.%20Калитниковская%20ул.,%20Валовья%20ул.).JPG" office:name=""><text:span text:style-name="Definition"/></text:a><text:line-break/><text:line-break/>1947 (Ср. Калитниковская ул., Воловья ул., М. Калитниковская ул., Нижегородский пер.)<text:line-break/><text:a xlink:type="simple" xlink:href="/housing-and-communal-services-and-improvement/1947(Ср.%20Калитниковская%20ул.,%20Воловья%20ул.,%20М.%20Калитниковская%20ул.,%20Нижегородский%20пер.).JPG" office:name=""><text:span text:style-name="Definition"/></text:a><text:line-break/><text:line-break/>1952 (Б. Калитниковская ул., Скотопрогонная ул., Ср. Калитниковская ул., Чесменская ул.)<text:line-break/><text:a xlink:type="simple" xlink:href="/housing-and-communal-services-and-improvement/1952(Б.%20Калитниковская%20ул.,Скотопрогонная%20ул.,%20Ср.%20Калитниковская%20ул.,%20Чесменская%20ул.).JPG" office:name=""><text:span text:style-name="Definition"/></text:a><text:line-break/><text:line-break/>2002-2008 (Волгоградский пр-т, ул. Мельникова, 2-я Дубровская ул., пл. Крестьянской Заставы)<text:line-break/><text:a xlink:type="simple" xlink:href="/housing-and-communal-services-and-improvement/2002-2008(Волгоградский%20пр-т,%20ул.%20Мельникова,%202-я%20Дубровская%20ул.,%20пл.%20Крестьянской%20Заставы).JPG" office:name=""><text:span text:style-name="Definition"/></text:a><text:line-break/><text:line-break/>2016 (2-я Дубровская ул., Б. Симоновский пр-д, 1-я Дубровская ул.)<text:line-break/><text:a xlink:type="simple" xlink:href="/housing-and-communal-services-and-improvement/2016(2-я%20Дубровская%20ул.,%20Б.%20Симоновский%20пр-д,%201-я%20Дубровская%20ул.).JPG" office:name=""><text:span text:style-name="Definition"/></text:a><text:line-break/></text:p>
      <text:p text:style-name="Text_20_body">314 (Тессинский пер., Серебрянический пер., Серебряническая наб.)</text:p>
      <text:p text:style-name="Text_20_body"><text:a xlink:type="simple" xlink:href="/314%20(Тессинский%20пер.,%20Серебрянический%20пер.7,%20Серебряническая%20наб.).jpeg" office:name=""><text:span text:style-name="Definition"/></text:a></text:p>
      <text:p text:style-name="Text_20_body"><text:line-break/></text:p>
      <text:p text:style-name="Text_20_body">316 (Серебрянический пер., Б. Николоворобинский пер., Серебряническая наб., Яузская ул.)</text:p>
      <text:p text:style-name="Text_20_body"><text:a xlink:type="simple" xlink:href="/316%20(Серебрянический%20пер.0,%20Б.%20Николоворобинский%20пер.,%20Серебряническая%20наб.,%20Яузская%20ул.).jpeg" office:name=""><text:span text:style-name="Definition"/></text:a></text:p>
      <text:p text:style-name="Text_20_body"><text:line-break/></text:p>
      <text:p text:style-name="Text_20_body">1117 (Б. Полуярославский пер., Костомаровский пер., Ср. Наставнический пер., Наставнический пер.)</text:p>
      <text:p text:style-name="Text_20_body"><text:a xlink:type="simple" xlink:href="/1117%20(Б.%20Полуярославский%20пер0.,%20Костомаровский%20пер.,%20Ср.%20Наставнический%20пер.,%20Наставнический%20пер.).jpeg" office:name=""><text:span text:style-name="Definition"/></text:a></text:p>
      <text:p text:style-name="Text_20_body"><text:line-break/></text:p>
      <text:p text:style-name="Text_20_body">Съежинский пер., Андроньевский пр-д, ул. С. Радонежского)</text:p>
      <text:p text:style-name="Text_20_body"><text:a xlink:type="simple" xlink:href="/housing-and-communal-services-and-improvement/gku-ip-tagansky-district/Съежинский%20пер.,%20Андроньевский%20пр-д,%20ул.%20С.%20Радонежского).jpeg" office:name=""><text:span text:style-name="Definition"/></text:a></text:p>
      <text:p text:style-name="Text_20_body"><text:line-break/></text:p>
      <text:p text:style-name="Text_20_body">Адрес страницы: <text:a xlink:type="simple" xlink:href="http://tagan.mos.ru/construction-and-reconstruction-of/land-surveying/detail/1313274.html" office:name=""><text:span text:style-name="Definition">http://tagan.mos.ru/construction-and-reconstruction-of/land-surveying/detail/131327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0:03:15Z</meta:creation-date>
    <dc:date>2023-05-31T00:03:15Z</dc:date>
  </office:meta>
</office:document-meta>
</file>