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гласованные-проекты-межевания"/>Согласованные проекты межевания<text:bookmark-end text:name="согласованные-проекты-межевания"/></text:h>
      <text:p text:style-name="First_20_paragraph">08.10.2014</text:p>
      <text:p text:style-name="Text_20_body"><text:a xlink:type="simple" xlink:href="/search/МЕЖ%2009.1403-1.jpg" office:name=""><text:span text:style-name="Definition"/></text:a><text:line-break/></text:p>
      <text:p text:style-name="Text_20_body"><text:line-break/></text:p>
      <text:p text:style-name="Text_20_body">Адрес страницы: <text:a xlink:type="simple" xlink:href="http://tagan.mos.ru/construction-and-reconstruction-of/land-surveying/detail/1335205.html" office:name=""><text:span text:style-name="Definition">http://tagan.mos.ru/construction-and-reconstruction-of/land-surveying/detail/1335205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17:09:15Z</meta:creation-date>
    <dc:date>2023-06-15T17:09:15Z</dc:date>
  </office:meta>
</office:document-meta>
</file>