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открытых-дверей-для-предпринимателей"/>День открытых дверей для предпринимателей<text:bookmark-end text:name="день-открытых-дверей-для-предпринимателей"/></text:h>
      <text:p text:style-name="First_20_paragraph">06.06.2023</text:p>
      <text:p text:style-name="Text_20_body">08.06.2023 с 12:00 до 16:00 в Управлении Роспотребнадзора по г. Москве, расположенного по адресу: Графский переулок, д.4, корп. 2,3,4, и территориальных отделах Управления Роспотребнадзора по г. Москве (в ЦАО по адресу: Пожарский переулок, д.7) пройдёт акция «День открытых дверей для предпринимателей».</text:p>
      <text:p text:style-name="Text_20_body">Мероприятие направлено на повышения уровня информированности предпринимательского сообщества о деятельности Управления, правах и обязанностях индивидуальных предпринимателей и юридических лиц, на повышение грамотности в сфере обеспечения санитарно-эпидемиологического благополучия населения и защиту прав потребителей.</text:p>
      <text:p text:style-name="Text_20_body">Участники акции смогут получить бесплатную консультационную помощь по интересующим вопросам. Предпринимателей проконсультируют начальники отделов, территориальных органов Управления Роспотребнадзора по г. Москве, заместители начальников отделов, главные специалисты-эксперты, ведущие специалисты-эксперты по направлениям деятельности. Предварительная запись не требуется.</text:p>
      <text:p text:style-name="Text_20_body"><text:line-break/></text:p>
      <text:p text:style-name="Text_20_body">Адрес страницы: <text:a xlink:type="simple" xlink:href="http://tagan.mos.ru/consumer-market/for-information-entrepreneurs/detail/11634512.html" office:name=""><text:span text:style-name="Definition">http://tagan.mos.ru/consumer-market/for-information-entrepreneurs/detail/11634512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7:00:52Z</meta:creation-date>
    <dc:date>2023-06-07T07:00:52Z</dc:date>
  </office:meta>
</office:document-meta>
</file>