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по-формированию-кассовых-чеков-на-предприятиях-общественного-питания-с-01.03.2025"/>Рекомендации по формированию кассовых чеков на предприятиях общественного питания с 01.03.2025<text:bookmark-end text:name="рекомендации-по-формированию-кассовых-чеков-на-предприятиях-общественного-питания-с-01.03.2025"/></text:h>
      <text:p text:style-name="First_20_paragraph">17.02.2025</text:p>
      <text:p text:style-name="Text_20_body">Фото: Анна Быкова, «Вечерняя Москва»</text:p>
      <text:p text:style-name="Text_20_body"><text:line-break/></text:p>
      <text:p text:style-name="Text_20_body"><text:a xlink:type="simple" xlink:href="/upload/Рекомендации%20по%20общепиту.pdf" office:name=""><text:span text:style-name="Definition"><text:span text:style-name="T1">Рекомендации по формированию кассовых чеков на предприятиях общественного питания с 01.03.2025</text:span>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tagan.mos.ru/consumer-market/for-information-entrepreneurs/detail/12811564.html" office:name=""><text:span text:style-name="Definition">http://tagan.mos.ru/consumer-market/for-information-entrepreneurs/detail/12811564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6T06:36:57Z</meta:creation-date>
    <dc:date>2025-02-26T06:36:57Z</dc:date>
  </office:meta>
</office:document-meta>
</file>