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учающий-вебинар-для-юридических-лиц-и-индивидуальных-предпринимателей-осуществляющих-сбор-и-накопление-отходов-i-и-ii-классов-опасности-у-физических-лиц"/>Обучающий вебинар для юридических лиц и индивидуальных предпринимателей, осуществляющих сбор и накопление отходов I и II классов опасности у физических лиц<text:bookmark-end text:name="обучающий-вебинар-для-юридических-лиц-и-индивидуальных-предпринимателей-осуществляющих-сбор-и-накопление-отходов-i-и-ii-классов-опасности-у-физических-лиц"/></text:h>
      <text:p text:style-name="First_20_paragraph">03.03.2025</text:p>
      <text:p text:style-name="Text_20_body">C 1 сентября 2024 года индивидуальные предприниматели и юридические лица, занимающиеся сбором и накоплением отходов I и II классов опасности, принятых от физических лиц, должны своевременно представлять полную и достоверную информацию в Федеральную государственную информационную систему учета и контроля за обращением с отходами I и II классов опасности (ФГИС ОПВК). Это регулируется пунктом 6 статьи 14.3 Федерального закона № 89-ФЗ «Об отходах производства и потребления» (в редакции Федерального закона от 04.08.2023 № 476-ФЗ «О внесении изменений в Федеральный закон «Об отходах производства и потребления» и признании утратившей силу части 3 статьи 3 Федерального закона «О внесении изменений в Федеральный закон «Об отходах производства и потребления» и Федеральный закон «О Государственной корпорации по атомной энергии «Росатом»).</text:p>
      <text:p text:style-name="Text_20_body">ФГУП «Федеральный экологический оператор» на постоянной основе оказывает методическую поддержку участникам отрасли по обращению с отходами I и II классов опасности.</text:p>
      <text:p text:style-name="Text_20_body"><text:span text:style-name="T1">05 марта 2025 года с 9:30 до 11:30 (по московскому времени) </text:span>для юридических лиц и индивидуальных предпринимателей, осуществляющих деятельность по сбору и накоплению ОПВК от физических лиц на территории субъектов <text:span text:style-name="T1">Центрального федерального округа</text:span>, проводится <text:span text:style-name="T1">обучающий вебинар</text:span> по работе в личном кабинете во ФГИС ОПВК. На вебинаре будут рассмотрены вопросы авторизации и регистрации во ФГИС ОПВК, внесение сведений по местам накопления отходов и видам образующихся отходов, заключение договора с федеральным оператором и подача заявок на вывоз отходов. Будут даны ответы на вопросы.</text:p>
      <text:p text:style-name="Text_20_body"><text:span text:style-name="T1">Регистрация на мероприятие обязательна.</text:span> Ссылки для подключения и регистрации участников размещены в приглашении на мероприятие.</text:p>
      <text:p text:style-name="Text_20_body">В 2024 году в эксплуатацию был запущен портал ФГИС ОПВК <text:a xlink:type="simple" xlink:href="https://fgisopvk.ru/" office:name=""><text:span text:style-name="Definition">https://fgisopvk.ru/</text:span></text:a>, целью которого является предоставление исчерпывающей информации по работе на цифровой платформе ФГИС ОПВК. На портале размещена <text:span text:style-name="T1">публичная карта пунктов приема отходов от населения</text:span> <text:a xlink:type="simple" xlink:href="https://gisopvk.ru/openmap" office:name=""><text:span text:style-name="Definition">https://gisopvk.ru/openmap</text:span></text:a>, а также <text:span text:style-name="T1">типовые методические рекомендации по организации и учету мест сбора и накопления отходов I и II классов опасности от физических лиц</text:span>.</text:p>
      <text:p text:style-name="Text_20_body"><text:line-break/></text:p>
      <text:p text:style-name="Text_20_body">Адрес страницы: <text:a xlink:type="simple" xlink:href="http://tagan.mos.ru/consumer-market/for-information-entrepreneurs/detail/12836650.html" office:name=""><text:span text:style-name="Definition">http://tagan.mos.ru/consumer-market/for-information-entrepreneurs/detail/12836650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3T13:00:12Z</meta:creation-date>
    <dc:date>2025-03-03T13:00:12Z</dc:date>
  </office:meta>
</office:document-meta>
</file>