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сультирование-граждан-по-вопросам-детского-отдыха-качества-и-безопасности-детских-товаров"/>Консультирование граждан по вопросам детского отдыха, качества и безопасности детских товаров<text:bookmark-end text:name="консультирование-граждан-по-вопросам-детского-отдыха-качества-и-безопасности-детских-товаров"/></text:h>
      <text:p text:style-name="First_20_paragraph">22.05.2023</text:p>
      <text:p text:style-name="Text_20_body">Управление Роспотребнадзора по г. Москве с 22 мая по 2 июня 2023 года проводит тематическое консультирование граждан по вопросам детского отдыха, качества и безопасности детских товаров.</text:p>
      <text:p text:style-name="Text_20_body">Консультирование проводится по следующим телефонам:</text:p>
      <text:p text:style-name="Text_20_body">- 8 (495) 687-40-57; 8 (495)687-63-60 (понедельник-четверг: с 9:00 до 17:30, пятница с 9:00 до 16:30; обед с 13:00 до 13:45);</text:p>
      <text:p text:style-name="Text_20_body">- круглосуточный телефон горячей линии Управления: 8(495)539-36-96;</text:p>
      <text:p text:style-name="Text_20_body">- телефон отдела консультационных услуг для потребителей ФБУЗ «Центр гигиены и эпидемиологии в городе Москве» 8(495) 687-39-61;</text:p>
      <text:p text:style-name="Text_20_body">В случае приобретения продукции ненадлежащего качества граждане могут обратиться с письменным заявлением в Управление Роспотребнадзора по г. Москве: г. Москва, 129626, Графский пер. д. 4, корп. 2,3,4, а также по электронному адресу: http://petition.rospotrebnadzor.ru .</text:p>
      <text:p text:style-name="Text_20_body">По всем поступающим вопросам специалистами будут даны разъяснени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tagan.mos.ru/consumer-market/for-residents/detail/11601383.html" office:name=""><text:span text:style-name="Definition">http://tagan.mos.ru/consumer-market/for-residents/detail/11601383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00:31Z</meta:creation-date>
    <dc:date>2023-05-30T21:00:31Z</dc:date>
  </office:meta>
</office:document-meta>
</file>