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управление-федеральной-налоговой-службы-по-г.-москве-информирует-об-отраслевом-проекте-фнс-россии-общественное-питание"/>УПРАВЛЕНИЕ ФЕДЕРАЛЬНОЙ НАЛОГОВОЙ СЛУЖБЫ ПО Г. МОСКВЕ ИНФОРМИРУЕТ ОБ ОТРАСЛЕВОМ ПРОЕКТЕ ФНС РОССИИ "ОБЩЕСТВЕННОЕ ПИТАНИЕ"<text:bookmark-end text:name="управление-федеральной-налоговой-службы-по-г.-москве-информирует-об-отраслевом-проекте-фнс-россии-общественное-питание"/></text:h>
      <text:p text:style-name="First_20_paragraph">24.04.2024</text:p>
      <text:p text:style-name="Text_20_body"><text:line-break/></text:p>
      <text:p text:style-name="Text_20_body">Адрес страницы: <text:a xlink:type="simple" xlink:href="http://tagan.mos.ru/consumer-market/for-residents/detail/12337740.html" office:name=""><text:span text:style-name="Definition">http://tagan.mos.ru/consumer-market/for-residents/detail/12337740.html</text:span></text:a></text:p>
      <text:p text:style-name="Text_20_body"><text:a xlink:type="simple" xlink:href="http://tagan.mos.ru" office:name=""><text:span text:style-name="Definition">Управа Таган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8-13T23:21:29Z</meta:creation-date>
    <dc:date>2024-08-13T23:21:29Z</dc:date>
  </office:meta>
</office:document-meta>
</file>