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рмарки-столицы-в-вихре-праздника-волшебное-путешествие-в-рождество"/>Ярмарки столицы в вихре праздника "Волшебное путешествие в Рождество"<text:bookmark-end text:name="ярмарки-столицы-в-вихре-праздника-волшебное-путешествие-в-рождество"/></text:h>
      <text:p text:style-name="First_20_paragraph">15.12.2015</text:p>
      <text:p text:style-name="Text_20_body"><text:a xlink:type="simple" xlink:href="https://yadi.sk/i/rMm5xZyCmERcU" office:name=""><text:span text:style-name="Definition"><text:span text:style-name="T1">Ярмарки столицы в вихре праздника "Волшебное путешествие в Рождество"</text:span></text:span></text:a></text:p>
      <text:p text:style-name="Text_20_body"><text:line-break/></text:p>
      <text:p text:style-name="Text_20_body">Адрес страницы: <text:a xlink:type="simple" xlink:href="http://tagan.mos.ru/consumer-market/for-residents/detail/2373891.html" office:name=""><text:span text:style-name="Definition">http://tagan.mos.ru/consumer-market/for-residents/detail/237389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17:13:42Z</meta:creation-date>
    <dc:date>2023-05-28T17:13:42Z</dc:date>
  </office:meta>
</office:document-meta>
</file>