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речень-предприятий-бытового-обслуживания-осуществляющих-льготное-облуживание-ветеранов-и-иных-льготных-категорий-граждан"/>Перечень предприятий бытового обслуживания, осуществляющих льготное облуживание ветеранов и иных льготных категорий граждан<text:bookmark-end text:name="перечень-предприятий-бытового-обслуживания-осуществляющих-льготное-облуживание-ветеранов-и-иных-льготных-категорий-граждан"/></text:h>
      <text:p text:style-name="First_20_paragraph">04.02.2016</text:p>
      <text:p text:style-name="Text_20_body">Подготовлен актуализированный выборочный Перечень предприятий бытового обслуживания, осуществляющих льготное облуживание ветеранов и иных льготных категорий граждан.</text:p>
      <text:p text:style-name="Text_20_body"><text:line-break/></text:p>
      <text:p text:style-name="Text_20_body">Адрес страницы: <text:a xlink:type="simple" xlink:href="http://tagan.mos.ru/consumer-market/for-residents/detail/2490476.html" office:name=""><text:span text:style-name="Definition">http://tagan.mos.ru/consumer-market/for-residents/detail/2490476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09T05:08:37Z</meta:creation-date>
    <dc:date>2023-12-09T05:08:37Z</dc:date>
  </office:meta>
</office:document-meta>
</file>