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ю-граждан-желающих-открыть-собственное-дело"/>Вниманию граждан, желающих открыть собственное дело<text:bookmark-end text:name="вниманию-граждан-желающих-открыть-собственное-дело"/></text:h>
      <text:p text:style-name="First_20_paragraph">03.02.2017</text:p>
      <text:p text:style-name="Text_20_body"><text:span text:style-name="T1">Безработным гражданам, желающим организовать собственное дело,</text:span></text:p>
      <text:p text:style-name="Text_20_body"><text:span text:style-name="T1">Государственное казенное учреждение</text:span></text:p>
      <text:p text:style-name="Text_20_body"><text:span text:style-name="T1">города Москвы Центр занятости населения города Москвы</text:span></text:p>
      <text:p text:style-name="Text_20_body"><text:span text:style-name="T1">предоставляет следующие услуги:</text:span></text:p>
      <text:p text:style-name="Text_20_body">- информационно-консультационные;</text:p>
      <text:p text:style-name="Text_20_body">- информирование о порядке подготовки учредительных документов для создания малого предприятия;</text:p>
      <text:p text:style-name="Text_20_body">- содействие в подготовке технико-экономического обоснования (бизнес-плана);</text:p>
      <text:p text:style-name="Text_20_body">- возмещение расходов на регистрацию</text:p>
      <text:p text:style-name="Text_20_body">ООО или ИП (оплата государственной пошлины,</text:p>
      <text:p text:style-name="Text_20_body">изготовление печатей, штампов, приобретение</text:p>
      <text:p text:style-name="Text_20_body">бланочной документации).</text:p>
      <text:p text:style-name="Text_20_body">Подробную информацию можно получить в Отделе содействия организации собственного дела по телефону:</text:p>
      <text:p text:style-name="Text_20_body"><text:span text:style-name="T1">8(499)-179-46-01</text:span></text:p>
      <text:p text:style-name="Text_20_body"><text:line-break/></text:p>
      <text:p text:style-name="Text_20_body">Адрес страницы: <text:a xlink:type="simple" xlink:href="http://tagan.mos.ru/consumer-market/for-residents/detail/4845538.html" office:name=""><text:span text:style-name="Definition">http://tagan.mos.ru/consumer-market/for-residents/detail/4845538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1:41:12Z</meta:creation-date>
    <dc:date>2023-10-07T01:41:12Z</dc:date>
  </office:meta>
</office:document-meta>
</file>