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рмарка-белорусских-товаров-легкой-промышленности-и-продуктов-питания"/>Ярмарка белорусских товаров легкой промышленности и продуктов питания<text:bookmark-end text:name="ярмарка-белорусских-товаров-легкой-промышленности-и-продуктов-питания"/></text:h>
      <text:p text:style-name="First_20_paragraph">23.06.2017</text:p>
      <text:p text:style-name="Text_20_body"><text:span text:style-name="T1">Уважаемые гости и жители Таганского района!</text:span></text:p>
      <text:p text:style-name="Text_20_body">Приглашаем Вас посетить ярмарку белорусских товаров легкой промышленности и продуктов питания.</text:p>
      <text:p text:style-name="Text_20_body">Ярмарка проводится с 28 июня по 2 июля 2017 г. по адресу: ул. Профсоюзная, д.41.</text:p>
      <text:p text:style-name="Text_20_body">Время работы: с 28 июня по 1 июля- с 10.00 до 20.00, 2 июля- с 10.00 до 17.00.</text:p>
      <text:p text:style-name="Text_20_body"><text:line-break/></text:p>
      <text:p text:style-name="Text_20_body">Адрес страницы: <text:a xlink:type="simple" xlink:href="http://tagan.mos.ru/consumer-market/for-residents/detail/6278004.html" office:name=""><text:span text:style-name="Definition">http://tagan.mos.ru/consumer-market/for-residents/detail/627800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9T03:53:46Z</meta:creation-date>
    <dc:date>2024-04-09T03:53:46Z</dc:date>
  </office:meta>
</office:document-meta>
</file>