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сс-релиз-об-отмене-проведения-праздничных-богослужений-в-москве-по-случаю-наступления-мусульманского-праздника-ураза-байрам-24-мая-2020-г."/>Пресс-релиз об отмене проведения праздничных богослужений в Москве по случаю наступления мусульманского праздника Ураза-байрам 24 мая 2020 г.<text:bookmark-end text:name="пресс-релиз-об-отмене-проведения-праздничных-богослужений-в-москве-по-случаю-наступления-мусульманского-праздника-ураза-байрам-24-мая-2020-г."/></text:h>
      <text:p text:style-name="First_20_paragraph">21.05.2020</text:p>
      <text:p text:style-name="Text_20_body"><text:span text:style-name="T1">Пресс-релиз</text:span></text:p>
      <text:p text:style-name="Text_20_body"><text:span text:style-name="T1">об отмене проведения праздничных богослужений в Москве по случаю наступления мусульманского праздника Ураза-байрам</text:span></text:p>
      <text:p text:style-name="Text_20_body"><text:span text:style-name="T1">24 мая 2020 г.</text:span></text:p>
      <text:p text:style-name="Text_20_body">Праздник разговения Ураза-байрам (арабское название Ид-аль-Фитр, известен также как Рамадан-байрам) – один из двух главных праздников в исламе. По мусульманскому календарю наступает в 1‑й день месяца Шавваль (календарь ведется от «хиджры» - момента переселения пророка Мухаммада из Мекки в Медину, событие произошло ок.622 г.). Праздник знаменует собой окончание священного месяца Рамадан и мусульманского поста – уразы.</text:p>
      <text:p text:style-name="Text_20_body">В 2020 году Ураза-байрам наступает 24 мая.</text:p>
      <text:p text:style-name="Text_20_body">В связи с угрозой распространения новой коронавирусной инфекции (2019‑nCoV) и отменой проведения на территории города Москвы спортивных, зрелищных, публичных и иных массовых мероприятий до 31 мая 2020 г. (включительно), а также согласно решению руководства мусульманской общины, праздничные массовые богослужения по случаю наступления праздника Ураза‑байрам 24 мая 2020 г. в Москве проходить <text:span text:style-name="T1">не будут.</text:span></text:p>
      <text:p text:style-name="Text_20_body">Ранним утром 24 мая 2020 года богослужения в мечетях и молельных помещениях Москвы пройдут без верующих, с участием минимального состава мусульманских священнослужителей.</text:p>
      <text:p text:style-name="Text_20_body">Для удобства верующих будут организованы онлайн-трансляции из Московской Соборной мечети и других мечетей столицы, которые покажут праздничные богослужения в прямом эфире на телеканалах и сайтах религиозных организаций, а также в социальных сетях.</text:p>
      <text:p text:style-name="Text_20_body">Представители мусульманского духовенства рекомендовали верующим провести праздник Ураза-байрам в домашних условиях.</text:p>
      <text:p text:style-name="Text_20_body">Председатель Духовного управления мусульман Российской Федерации муфтий шейх Равиль Гайнутдин в своем обращении по случаю наступления праздника Ураза-Байрам отметил важность соблюдения всех эпидемиологических норм: «Дорогие мусульмане! 24 мая, в день благословенного праздника Ид аль-Фитр – Ураза-байрам наши мечети в Москве и Московской области, а также в ряде других регионов и городов, не смогут принять верующих, дабы не создать условий для заражения еще большего количества людей. Мы добровольно отказываемся от радости коллективного намаза, духа грандиозного и многолюдного торжества, чтобы тем самым не стать, не дай Аллах, причиной последующих людских смертей и страданий. И я призываю Вас, дорогие мои единоверцы, принимать все меры предосторожности, сделать все от себя зависящее, чтобы распространение коронавируса остановилось».</text:p>
      <text:p text:style-name="Text_20_body">Муфтий Духовного собрания мусульман России Альбир Крганов объяснил, как нужно праздновать Ураза-Байрам в условиях самоизоляции: «Хочу сказать, что праздник ни в коем случае не отменяется, он будет проходить в наших домах, в наших сердцах. Единственная особенность в этом году - коллективных молитв в мечетях на Уразу-Байрам не будет. Таково общее решение религиозных деятелей, религиозных организаций, которые заботятся о здоровье и сохранении жизни наших единоверцев».</text:p>
      <text:p text:style-name="Text_20_body">18 мая 2020 года Президент Российской Федерации Владимир Путин попросил мусульман отметить праздник Ураза-байрам дома, отказаться от коллективных молитв и традиции собираться в этот день большими компаниями.</text:p>
      <text:p text:style-name="Text_20_body">В условиях угрозы распространения новой коронавирусной инфекции (2019‑nCoV) верующим мусульманам необходимо провести праздник дома и не подвергать здоровье и жизнь опасному риску, а также здоровье и жизнь своих близких и всех окружающих людей.</text:p>
      <text:p text:style-name="Text_20_body"><text:line-break/></text:p>
      <text:p text:style-name="Text_20_body">Адрес страницы: <text:a xlink:type="simple" xlink:href="http://tagan.mos.ru/consumer-market/for-residents/detail/8910406.html" office:name=""><text:span text:style-name="Definition">http://tagan.mos.ru/consumer-market/for-residents/detail/8910406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3T12:22:07Z</meta:creation-date>
    <dc:date>2023-10-03T12:22:07Z</dc:date>
  </office:meta>
</office:document-meta>
</file>