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ведение-с-20.05.2020-по-03.06.2020-тематического-консультирования-граждан-по-вопросам-качества-и-безопасности-детских-товаров"/>Проведение с 20.05.2020 по 03.06.2020 тематического консультирования граждан по вопросам качества и безопасности детских товаров<text:bookmark-end text:name="проведение-с-20.05.2020-по-03.06.2020-тематического-консультирования-граждан-по-вопросам-качества-и-безопасности-детских-товаров"/></text:h>
      <text:p text:style-name="First_20_paragraph">23.05.2020</text:p>
      <text:p text:style-name="Text_20_body"><text:line-break/></text:p>
      <text:p text:style-name="Text_20_body">Адрес страницы: <text:a xlink:type="simple" xlink:href="http://tagan.mos.ru/consumer-market/for-residents/detail/8916069.html" office:name=""><text:span text:style-name="Definition">http://tagan.mos.ru/consumer-market/for-residents/detail/8916069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13T07:28:09Z</meta:creation-date>
    <dc:date>2024-05-13T07:28:09Z</dc:date>
  </office:meta>
</office:document-meta>
</file>