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ыявлении-в-ходе-внеплановых-выездных-проверок-ооо-торгсервис-150-и-ооо-торгсервис-50-несоответствия-требованиям-технических-регламентов-пищевой-продукции"/>О выявлении в ходе внеплановых выездных проверок ООО «Торгсервис 150» и ООО «Торгсервис 50» несоответствия требованиям технических регламентов пищевой продукции<text:bookmark-end text:name="о-выявлении-в-ходе-внеплановых-выездных-проверок-ооо-торгсервис-150-и-ооо-торгсервис-50-несоответствия-требованиям-технических-регламентов-пищевой-продукции"/></text:h>
      <text:p text:style-name="First_20_paragraph">25.05.2023</text:p>
      <text:p text:style-name="Text_20_body">Из Управления Федеральной службы по надзору в сфере защиты прав потребителей и благополучия человека по городу Москве поступила информация о выявлении в ходе внеплановых выездных проверок ООО «Торгсервис 150» и ООО «Торгсервис 50» несоответствия требованиям технических регламентов 8 образцов пищевой продукции.</text:p>
      <text:p text:style-name="Text_20_body">Согласно информации от Управления Роспотребнадзора по г. Москве 8 деклараций о соответствии на пищевую продукцию, реализуемую ООО «Торгсервис 150» и ООО «Торгсервис 50», признаны недействительными.</text:p>
      <text:p text:style-name="Text_20_body">В соответствии со ст. 3 Федерального закона от 02.01.2000 № 29-ФЗ «О качестве и безопасности пищевых продуктов», ч. 1,2 ст.5 Технического регламента союза ТР ТС 021/2011 «О безопасности пищевой продукции» нахождение в обороте (в том числе реализация) пищевой продукции, сопровождающейся вышеуказанной признанной недействительной декларацией о соответствии, запрещено.</text:p>
      <text:p text:style-name="Text_20_body">Контактное лицо от Управления Роспотребнадзора по г. Москве: Гераскин Сергей Дмитриевич – главный специалист-эксперт надзора за питанием населения, тел.: 8 (495) 687-40-31, электронная почта: Upravpit@mail.ru</text:p>
      <text:p text:style-name="Text_20_body"><text:line-break/></text:p>
      <text:p text:style-name="Text_20_body">Адрес страницы: <text:a xlink:type="simple" xlink:href="http://tagan.mos.ru/consumer-market/the-cps-informs/detail/11610324.html" office:name=""><text:span text:style-name="Definition">http://tagan.mos.ru/consumer-market/the-cps-informs/detail/1161032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21:09:43Z</meta:creation-date>
    <dc:date>2023-05-25T21:09:43Z</dc:date>
  </office:meta>
</office:document-meta>
</file>