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явлении-в-обороте-небезопасной-мебельной-продукции"/>О выявлении в обороте небезопасной мебельной продукции<text:bookmark-end text:name="о-выявлении-в-обороте-небезопасной-мебельной-продукции"/></text:h>
      <text:p text:style-name="First_20_paragraph">13.06.2023</text:p>
      <text:p text:style-name="Text_20_body">Из Управления Федеральной службы по надзору в сфере защиты прав потребителей и благополучия человека по городу Москве поступила информация о выявлении в обороте небезопасной мебельной продукции, декларация о соответствии (№ ЕАЭС RU Д - JP.PA01.В.20055/21 от 22.07.2021) которой была признана Управлением Роспотребнадзора по г. Москве недействительной.</text:p>
      <text:p text:style-name="Text_20_body">Выпуск мебельной продукции, сопровождающейся признанной недействительной декларацией о соответствии, в обращение запрещен. Ответственность за реализацию небезопасной вышеуказанной продукции, несоответствующей обязательным требованиям, согласно ч.1 ст.36 Федерального закона от 27.12.2002 № 183-ФЗ «О техническом регулировании», несет как изготовитель такой продукции, так и продавец.</text:p>
      <text:p text:style-name="Text_20_body">Учитывая изложенное, необходимо при обнаружении на хранении и реализации вышеуказанной продукции незамедлительно приостановить ее реализацию и информировать Управление Роспотребнадзора по г. Москве. Контактное лицо от Управления Роспотребнадзора по г. Москве: Жалина Анастасия Владимировна – главный специалист – эксперт отдела надзора за условиями труда и радиационной безопасностью, тел.: раб. 8(495)687-31-08, эл. почта: trud@77.rospotrebnadzor.ru.</text:p>
      <text:p text:style-name="Text_20_body"><text:line-break/></text:p>
      <text:p text:style-name="Text_20_body">Адрес страницы: <text:a xlink:type="simple" xlink:href="http://tagan.mos.ru/consumer-market/the-cps-informs/detail/11648141.html" office:name=""><text:span text:style-name="Definition">http://tagan.mos.ru/consumer-market/the-cps-informs/detail/1164814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5:13:40Z</meta:creation-date>
    <dc:date>2023-06-16T15:13:40Z</dc:date>
  </office:meta>
</office:document-meta>
</file>