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иостановлении-действия-деклараций-о-соответствии-на-хлебобулочные-изделия-изготовителя-ооо-честная-пекарня"/>О приостановлении действия деклараций о соответствии на хлебобулочные изделия изготовителя ООО «Честная пекарня»<text:bookmark-end text:name="о-приостановлении-действия-деклараций-о-соответствии-на-хлебобулочные-изделия-изготовителя-ооо-честная-пекарня"/></text:h>
      <text:p text:style-name="First_20_paragraph">13.06.2023</text:p>
      <text:p text:style-name="Text_20_body">Из Управления Федеральной службы по надзору в сфере защиты прав потребителей и благополучия человека по городу Москве (далее - Управление Роспотребнадзора по г. Москве) поступила информация о приостановлении действия деклараций о соответствии на хлебобулочные изделия изготовителя ООО «Честная пекарня» ЕАЭС № RU Д-RU.АД37.В.00470/18 от 16.11.2018, ЕАЭС № RU («Чиабатта»)<text:line-break/>Д-RU.АД37.В.00471/18 от 16.11.2018 («Прибалтийский кисло-сладкий багет»).</text:p>
      <text:p text:style-name="Text_20_body">Реализация пищевой продукции, сопровождающейся приостановленными декларациями о соответствии, запрещена. Ответственность за реализацию вышеуказанной пищевой продукции, несоответствующей обязательным требованиям, согласно ч.1 ст.36 Федерального закона от 27.12.2002 № 183-ФЗ «О техническом регулировании», несет как изготовитель такой пищевой продукции, так и продавец.</text:p>
      <text:p text:style-name="Text_20_body">Учитывая изложенное, необходимо при обнаружении на хранении и реализации вышеуказанной продукции незамедлительно приостановить ее реализацию и проинформировать Управление Роспотребнадзора по г. Москве.</text:p>
      <text:p text:style-name="Text_20_body">Контактное лицо от Управления Роспотребнадзора по г. Москве: Гераскин Сергей Дмитриевич - вр.и.о. начальника отдела надзора за питанием населения, тел.: раб. 8(495)687-40-31, моб. 8(967)086-7793, эл. почта: upravpit@mail.ru.</text:p>
      <text:p text:style-name="Text_20_body"><text:line-break/></text:p>
      <text:p text:style-name="Text_20_body">Адрес страницы: <text:a xlink:type="simple" xlink:href="http://tagan.mos.ru/consumer-market/the-cps-informs/detail/11648192.html" office:name=""><text:span text:style-name="Definition">http://tagan.mos.ru/consumer-market/the-cps-informs/detail/11648192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15:13:42Z</meta:creation-date>
    <dc:date>2023-06-16T15:13:42Z</dc:date>
  </office:meta>
</office:document-meta>
</file>