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зависимая-оценка-пожарных-рисков"/>Независимая оценка пожарных рисков<text:bookmark-end text:name="независимая-оценка-пожарных-рисков"/></text:h>
      <text:p text:style-name="First_20_paragraph">18.07.2014</text:p>
      <text:p text:style-name="Text_20_body">В Российской Федерации разработана и одобрена правительством Российской Федерации концепция создания системы независимой оценки рисков в области пожарной безопасности.</text:p>
      <text:p text:style-name="Text_20_body">Концепция представляет собой систему взглядов на проблемы создания и развития системы независимой оценки рисков в области пожарной безопасности и содержит обоснованные цели, задачи и направления развития системы независимой оценки рисков в области пожарной безопасности в Российской Федерации.</text:p>
      <text:p text:style-name="Text_20_body"><text:span text:style-name="T1">Независимая оценка пожарного риска (Пожарный аудит)</text:span>- это альтернатива проверке объекта пожарной инспекцией, только без наложения штрафов и приостановки деятельности помещений.</text:p>
      <text:p text:style-name="Text_20_body">С принятием Федерального Закона о пожарной безопасности (123-ФЗ от 22 июля 2008 г. - "Технический регламент о требованиях пожарной безопасности" ст. 144 п.1) и выходом Постановления Правительства РФ N 304 от 07.04.09 г.</text:p>
      <text:p text:style-name="Text_20_body">("Об утверждении Правил оценки соответствия объектов защиты (продукции) установленным требованиям пожарной безопасности путем независимой оценки пожарного риска") собственнику предоставляется выбор: либо его объект, как и раньше, останется под надзором пожарной охраны, либо он будет обслуживаться, на договорной основе аудиторской организацией, имеющей соответствующую аккредитацию МЧС РФ (На данные организации частично переложены функции Госпожнадзора в плане проверки противопожарного состояния объекта защиты и выдачи соответствующего заключения).</text:p>
      <text:p text:style-name="Text_20_body">Как показывает практика при проведении проверки объекта Госпожнадзором, практически в каждом случае за нарушение требований пожарной безопасности следует наложение административного взыскания на должностных лиц предприятия и на само юридическое лицо.</text:p>
      <text:p text:style-name="Text_20_body">В связи с вступлением 17.06.2011 г. в законную силу Федерального закона РФ № 120-ФЗ "О внесении изменений в Кодекс Российской Федерации об административных правонарушениях по вопросам пожарной безопасности", штрафы за нарушение правил пожарной безопасности составят на:</text:p>
      <text:p text:style-name="Text_20_body">- граждан - в размере от 1500 до 5000 рублей (вместо от 500 до 1500);</text:p>
      <text:p text:style-name="Text_20_body">- должностных лиц - от 6000 до 40000 рублей (вместо от 1000 до 2000);</text:p>
      <text:p text:style-name="Text_20_body">- лиц, осуществляющих предпринимательскую деятельность - от 20 000 до 40 000 рублей.</text:p>
      <text:p text:style-name="Text_20_body">или приостановление деятельности на срок до 90 суток (вместо от 500 до 1500);</text:p>
      <text:p text:style-name="Text_20_body">-на юридических лиц – от 150 000 до 500 000 рублей или административное приостановление деятельности на срок до 90 суток (вместо от 10 000 до 20 000).</text:p>
      <text:p text:style-name="Text_20_body">При административном приостановлении деятельности приостанавливается функционирование помещений, где выявлено нарушение требований пожарной безопасности, а иногда и предприятие в целом.</text:p>
      <text:p text:style-name="Text_20_body">В дальнейшем, помещения, функционирование которых было запрещено, могут быть открыты для устранения выявленных нарушений требований пожарной безопасности, только по истечении срока приостановки.</text:p>
      <text:p text:style-name="Text_20_body">Нетрудно посчитать какие убытки понесет предприятие в результате простоя объекта.</text:p>
      <text:p text:style-name="Text_20_body">Далее, по истечении срока устранения недостатков указанного в предписании (обычно 1 год), последует контрольная проверка, в результате которой проверяется исполнение ранее выданного предписания, а так же, попутно, выявляются новые нарушения требований пожарной безопасности, за которые накладываются вышеуказанные санкции.</text:p>
      <text:p text:style-name="Text_20_body">В дальнейшем может последовать внеплановая проверка соответственно со всеми вытекающими отсюда последствиями.</text:p>
      <text:p text:style-name="Text_20_body">Получается что объект проверяется практически каждый год.</text:p>
      <text:p text:style-name="Text_20_body"><text:span text:style-name="T1">Получив ПОЛОЖИТЕЛЬНОЕ ЗАКЛЮЧЕНИЕ с выводом о выполнении условий соответствия объекта защиты обязательным требованиям пожарной безопасности, вы освобождаетесь от проверок со стороны органов государственного пожарного надзора сроком на три года (Даже если Ваша организация была в утвержденном ГПН годовом плане по проверке объектов).</text:span></text:p>
      <text:p text:style-name="Text_20_body">Соответственно чтобы получить положительное заключение необходимо выполнить перечень предложенных мероприятий по приведению объекта в пожаробезопасное состояние.</text:p>
      <text:p text:style-name="Text_20_body">По истечении <text:span text:style-name="T1">срока действия заключения (3 года)</text:span> процедура пожарного аудита повторяется и при соответствии объекта обязательным требованиям пожарной безопасности выдается новое заключение сроком на три года.</text:p>
      <text:p text:style-name="Text_20_body">Хочется отметить, что если собственник объекта по каким- либо соображениям не желает или не может выполнить предложенные мероприятия, например: Монтаж дорогостоящей автоматической системы пожаротушения; увеличение ширины коридора или дверных проемов эвакуационных выходов и т.д., он может с помощью расчетов пожарного риска доказать что его объект находится в пожаробезопасном состоянии и привести в качестве доказательства те технические решения, которые он принял для достижения этого.</text:p>
      <text:p text:style-name="Text_20_body">Важно! В текущем году планируется принятие Федерального закона "Об обязательном страховании ответственности перед третьими лицами в результате возникновения пожара".</text:p>
      <text:p text:style-name="Text_20_body">Данный Федеральный Закон предусматривает, что каждое юридическое лицо должно застраховать свою ответственность перед третьими лицами в результате возможного возникновения пожара. Деятельность организаций не имеющих страхового полиса будет прекращена. Таким образом государство снимает с себя ответственность за компенсацию ущерба пострадавшим в результате пожара, перекладывая эту обязанность на плечи страховых организаций. Последние, оценивая свои риски при страховании юридического лица, будут требовать проведения на объекте страхования "Независимой оценки пожарного риска" (Аудит пожарной безопасности) с выдачей заключения о противопожарном состоянии объекта защиты.</text:p>
      <text:p text:style-name="Text_20_body">От данного заключения будет зависеть страховой коэффициент, который будет варьироваться в пределах 0,1% - 3% от балансовой стоимости объекта страхования.</text:p>
      <text:p text:style-name="Text_20_body">Другими словами, для получения заключения о противопожарном состоянии объекта организации необходимо провести Аудит пожарной безопасности.</text:p>
      <text:p text:style-name="Text_20_body">Чтобы заключение аудиторской проверки было положительным необходимо устранить все замечания выявленные в ходе проверки.</text:p>
      <text:p text:style-name="Text_20_body">Соответственно при положительном заключении страховой коэффициент будет равен 0,1%.</text:p>
      <text:p text:style-name="Text_20_body">Таким образом, государство приводит в действие механизм, при котором собственник, непосредственно заинтересован в приведении своего объекта в пожаробезопасное состояние и поддержании должного противопожарного режима.</text:p>
      <text:p text:style-name="Text_20_body">Независимую оценку пожарного риска (Аудит пожарной безопасности) имеют право выполнять экспертные организации, аккредитованные в установленном порядке МЧС РФ и имеющие соответствующее свидетельство.</text:p>
      <text:p text:style-name="Text_20_body"><text:span text:style-name="T1">Процесс независимой оценки рисков включает в себя:</text:span></text:p>
      <text:p text:style-name="Text_20_body">анализ выполнения требований законодательных и иных нормативных правовых актов по вопросам обеспечения пожарной безопасности;</text:p>
      <text:p text:style-name="Text_20_body">проверку документального и фактического соответствия систем обеспечения пожарной безопасности объекта защиты, установленным требованиям;</text:p>
      <text:p text:style-name="Text_20_body">проверку наличия на объекте защиты необходимых организационно-плановых документов по предупреждению пожаров;</text:p>
      <text:p text:style-name="Text_20_body">анализ подготовленности руководителей и персонала объекта защиты, в области пожарной безопасности;</text:p>
      <text:p text:style-name="Text_20_body">проверку наличия средств пожаротушения.</text:p>
      <text:p text:style-name="Text_20_body">По результатам проведения независимой оценки рисков оформляется заключение о противопожарном состоянии объекта.</text:p>
      <text:p text:style-name="Text_20_body">Административный регламент Министерства РФ по делам гражданской обороны, чрезвычайным ситуациям и ликвидации последствий стихийных бедствий:</text:p>
      <text:p text:style-name="Text_20_body"><text:span text:style-name="T1">п.25. Органы ГПН не планируют мероприятия по контролю (надзору) объекта защиты на все время действия заключения по независимой оценке пожарного риска (аудита пожарной безопасности)., а именно 3(три) года.</text:span></text:p>
      <text:p text:style-name="Text_20_body"><text:span text:style-name="T1">Орган ГПН не вправе оценивать полноту и достоверность заключения о независимой оценке пожарного риска на объекте надзора.</text:span></text:p>
      <text:p text:style-name="Text_20_body"><text:span text:style-name="T1">п.29. В перспективные, ежегодные планы могут вноситься изменения и дополнения, необходимость которых определяется результатами проведения независимой оценки рисков в области пожарной безопасности, выполненной аккредитованными в установленном порядке организациями (т.е. если предприятие находилось в плане провок ГПН и до наступления даты проверки провело у себя Пожарный аудит и имеет положительное заключение, то оно исключается из текущего плана проверок);</text:span></text:p>
      <text:p text:style-name="Text_20_body"><text:span text:style-name="T1">п.47. В случае поступления в органы ГПН заключения о независимой оценке пожарного риска на объекте надзора, выполненного аккредитованной в установленном порядке организацией, с выводом о выполнении условий соответствия объекта защиты обязательным требованиям пожарной безопасности, до истечения срока исполнения ранее выданного предписания по устранению нарушений, внеплановая проверка с целью контроля исполнения ранее выданного предписания по устранению нарушений или по снятию с производства не проводится.</text:span></text:p>
      <text:p text:style-name="Text_20_body"><text:span text:style-name="T1">п.74. Наличие в органе ГПН или представление заявителем заключения по результатам независимой оценки рисков в области пожарной безопасности на объекте надзора, выполненной аккредитованной в установленном порядке организацией, с датой выдачи не позднее трех лет со дня подачи заявления и с выводом о выполнении условий соответствия объекта защиты обязательным требованиям пожарной безопасности является достаточным основанием для выдачи заключения о соответствии объекта защиты обязательным требованиям пожарной безопасности.</text:span></text:p>
      <text:p text:style-name="Text_20_body"><text:span text:style-name="T1">Орган ГПН не вправе оценивать полноту и достоверность заключения о независимой оценке пожарного риска на объекте надзора. </text:span></text:p>
      <text:p text:style-name="Text_20_body"><text:line-break/></text:p>
      <text:p text:style-name="Text_20_body">Адрес страницы: <text:a xlink:type="simple" xlink:href="http://tagan.mos.ru/fire-safety/detail/1130424.html" office:name=""><text:span text:style-name="Definition">http://tagan.mos.ru/fire-safety/detail/1130424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9T11:47:36Z</meta:creation-date>
    <dc:date>2024-07-29T11:47:36Z</dc:date>
  </office:meta>
</office:document-meta>
</file>