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точнен-порядок-выдачи-работникам-различных-отраслей-специальной-одежды-обуви-и-других-средств-индивидуальной-защиты-сиз"/>Уточнен порядок выдачи работникам различных отраслей специальной одежды, обуви и других средств индивидуальной защиты (СИЗ)<text:bookmark-end text:name="уточнен-порядок-выдачи-работникам-различных-отраслей-специальной-одежды-обуви-и-других-средств-индивидуальной-защиты-сиз"/></text:h>
      <text:p text:style-name="First_20_paragraph">02.03.2015</text:p>
      <text:p text:style-name="Text_20_body">Приказом Минтруда России от 12.01.2015 № 2н внесены изменения в Межотраслевые правила обеспечения работников специальной одеждой, специальной обувью и другими средствами индивидуальной защиты, утвержденные приказом Минздравсоцразвития России от 01.06.2009 № 290н.</text:p>
      <text:p text:style-name="Text_20_body">Установлено, в частности, следующее:</text:p>
      <text:p text:style-name="Text_20_body">· работодатели вправе вести карточки учета выдачи работникам СИЗ в электронной форме с обязательной персонификацией работника;</text:p>
      <text:p text:style-name="Text_20_body">· закреплено право работодателя организовать выдачу СИЗ и их сменных элементов простой конструкции, не требующих проведения дополнительного инструктажа, посредством автоматизированных систем выдачи (вендингового оборудования).При этом требуется персонификация работника и автоматическое заполнение данных о выданных СИЗ в электронную форму карточки учета выдачи СИЗ;</text:p>
      <text:p text:style-name="Text_20_body">· работники сторонних организаций при выполнении работ в производственных цехах и участках, где имеются вредные или опасные производственные факторы, которые могут на них воздействовать, должны быть обеспечены своим работодателем СИЗ в соответствии с типовыми нормами, предусмотренными для работников соответствующих профессий организации, в которую их направляют;</text:p>
      <text:p text:style-name="Text_20_body">· ознакомление работника с правилами обеспечения СИЗ и с соответствующими его профессии и должности типовыми нормами их выдачи проводится при проведении вводного инструктажа, а не при заключении трудового договора, как это было установлено ранее.</text:p>
      <text:p text:style-name="Text_20_body">Руководителям и специалистам, которые в соответствии с должностными обязанностями периодически посещают производственные помещения и могут в связи с этим подвергаться воздействию вредных или опасных производственных факторов, должны выдаваться соответствующие СИЗ на время посещения данных объектов.</text:p>
      <text:p text:style-name="Text_20_body">При выдаче работникам СИЗ работодатель руководствуется типовыми нормами, соответствующими его виду деятельности. При отсутствии профессий и должностей в соответствующих типовых нормах работодатель выдает работникам СИЗ, предусмотренные типовыми нормами для работников сквозных профессий и должностей всех отраслей экономики, а при отсутствии профессий и должностей в этих типовых нормах - типовыми нормами для работников, профессии которых характерны для выполняемых работ.</text:p>
      <text:p text:style-name="Text_20_body"><text:line-break/></text:p>
      <text:p text:style-name="Text_20_body">Адрес страницы: <text:a xlink:type="simple" xlink:href="http://tagan.mos.ru/labour-protection/news/detail/1623386.html" office:name=""><text:span text:style-name="Definition">http://tagan.mos.ru/labour-protection/news/detail/1623386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3T03:05:58Z</meta:creation-date>
    <dc:date>2024-08-13T03:05:58Z</dc:date>
  </office:meta>
</office:document-meta>
</file>