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размещении-на-официальном-сайте-фонда-капитального-ремонта-многоквартирных-домов-города-москвы-предложений-о-проведении-капитального-ремонта-общего-имущества-в-многоквартирном-доме"/>Уведомление о размещении на официальном сайте Фонда капитального ремонта многоквартирных домов города Москвы предложений о проведении капитального ремонта общего имущества в многоквартирном доме<text:bookmark-end text:name="уведомление-о-размещении-на-официальном-сайте-фонда-капитального-ремонта-многоквартирных-домов-города-москвы-предложений-о-проведении-капитального-ремонта-общего-имущества-в-многоквартирном-доме"/></text:h>
      <text:p text:style-name="First_20_paragraph">01.12.2015</text:p>
      <text:p text:style-name="Text_20_body">Ваш многоквартирный дом включен в краткосрочный план реализации в 2015 и 2016 годах региональной программы капитального ремонта общего имущества в многоквартирных домах на территории города Москвы на 2015-2044 годы.</text:p>
      <text:p text:style-name="Text_20_body"><text:line-break/></text:p>
      <text:p text:style-name="Text_20_body">Формирование фонда капитального ремонта многоквартирного дома осуществляется на счете Фонда капитального ремонта многоквартирных домов города Москвы (далее - Фонд).</text:p>
      <text:p text:style-name="Text_20_body"><text:line-break/></text:p>
      <text:p text:style-name="Text_20_body">В соответствии положениями статьи 189 Жилищного кодекса РФ и пунктами 1.(1).1 и 1(1).2. постановления Правительства Москвы от 17.02.2015 № 65-ПП Фонд разместил на своем официальном сайте (www.fond. mos.ru) предложения собственникам о проведении в 2016 году в многоквартирном доме:</text:p>
      <text:p text:style-name="Text_20_body"><text:line-break/></text:p>
      <text:p text:style-name="Text_20_body">- работ по оценке соответствия лифтов требованиям технического регламента Таможенного союза «Безопасность лифтов» (TP ТС 011/2011), утвержденного решением комиссии Таможенного союза от 18.10.2011 № 824.</text:p>
      <text:p text:style-name="Text_20_body"><text:line-break/></text:p>
      <text:p text:style-name="Text_20_body">Данные предложения содержат информацию о сроке начала работ, об объеме работ, их стоимости, о порядке и об источниках финансирования.</text:p>
      <text:p text:style-name="Text_20_body"><text:line-break/></text:p>
      <text:p text:style-name="Text_20_body">Собственники помещений в многоквартирном доме в течение трех месяцев обязаны рассмотреть данные предложения и принять на общем собрании собственников решение об их проведении. Для реализации решения собственников оригинал протокола общего собрания, которым оформлено это решение, необходимо направить в Фонд: 101000, г. Москва, ул. Маросейка, д. 11/4, стр. 3.</text:p>
      <text:p text:style-name="Text_20_body"><text:line-break/></text:p>
      <text:p text:style-name="Text_20_body">Если такое решение в указанный срок не будет принято, то работы будут проводится на основании решения Департамента капитального ремонта города Москвы.</text:p>
      <text:p text:style-name="Text_20_body"><text:line-break/></text:p>
      <text:p text:style-name="Text_20_body">Дополнительная информация:</text:p>
      <text:p text:style-name="Text_20_body"><text:line-break/></text:p>
      <text:p text:style-name="Text_20_body">1) в Фонде по телефону 8 (495) 695-64-20 или сайте www.fond.tnos.ru;</text:p>
      <text:p text:style-name="Text_20_body"><text:line-break/></text:p>
      <text:p text:style-name="Text_20_body">2) по телефону «горячей линии» 8 (495) 777 -77-77;</text:p>
      <text:p text:style-name="Text_20_body"><text:line-break/></text:p>
      <text:p text:style-name="Text_20_body">3) в информационной комнате в управе Таганского района города Москвы (по понедельникам с 18.00 до 20.00).</text:p>
      <text:p text:style-name="Text_20_body"><text:line-break/></text:p>
      <text:p text:style-name="Text_20_body">Адрес страницы: <text:a xlink:type="simple" xlink:href="http://tagan.mos.ru/overhaul/news/detail/2338622.html" office:name=""><text:span text:style-name="Definition">http://tagan.mos.ru/overhaul/news/detail/233862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2T06:50:35Z</meta:creation-date>
    <dc:date>2024-08-12T06:50:35Z</dc:date>
  </office:meta>
</office:document-meta>
</file>