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аганском-районе-города-москвы-до-конца-2015-года-заменят-37-лифтов"/>В Таганском районе города Москвы до конца 2015 года заменят 37 лифтов<text:bookmark-end text:name="в-таганском-районе-города-москвы-до-конца-2015-года-заменят-37-лифтов"/></text:h>
      <text:p text:style-name="First_20_paragraph">21.12.2015</text:p>
      <text:p text:style-name="Text_20_body">До конца 2015 года в Таганском районе запланирована замена 37 лифтовых кабины в 11 домах, работы по замене уже идут полным ходом. 15 лифтовых кабин уже сданы в эксплуатацию, осталось завершить работы по монтажу 22 кабин в 6 домах.</text:p>
      <text:p text:style-name="Text_20_body">К реализации региональной программы капитального ремонта в Москве приступили с июля 2015 года. В программу краткосрочного ремонта вошли многоквартирные дома, находящиеся в наихудшем состоянии. Как сообщалось ранее пресс-службой мэра столицы, в ближайшие годы в Москве планируется отремонтировать до 10% от всего жилого многоквартирного фонда.</text:p>
      <text:p text:style-name="Text_20_body">23 декабря на заседании Правительства Москвы была утверждена 30-летняя региональная программа капитального ремонта многоквартирных домов. В ходе программы планируется отремонтировать 31 тысячу 728 домов.</text:p>
      <text:p text:style-name="Text_20_body">Напомним, уже с 1 июля 2015 года жители Москвы начали оплачивать взнос на капремонт. Минимальный размер взноса в столице составляет 15 рублей за 1 квадратный метр. Малообеспеченным москвичам полагаются субсидии на уплату взносов, а ряд категорий горожан имеет льготы.</text:p>
      <text:p text:style-name="Text_20_body">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overhaul/news/detail/2392002.html" office:name=""><text:span text:style-name="Definition">http://tagan.mos.ru/overhaul/news/detail/239200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7:29:09Z</meta:creation-date>
    <dc:date>2023-06-21T17:29:09Z</dc:date>
  </office:meta>
</office:document-meta>
</file>