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аганскую-улицу-ждет-временно-сужение"/>Таганскую улицу ждет временно сужение<text:bookmark-end text:name="таганскую-улицу-ждет-временно-сужение"/></text:h>
      <text:p text:style-name="First_20_paragraph">07.06.2016</text:p>
      <text:p text:style-name="Text_20_body"><text:line-break/></text:p>
      <text:p text:style-name="Text_20_body">С 8 по 13 июня на улице Таганская для автомобилистов в рабочем режиме останутся от двух до трех полос, на бульварах - по одной, сообщает <text:a xlink:type="simple" xlink:href="https://www.mos.ru" office:name=""><text:span text:style-name="Definition">официальный сайт Москвы</text:span></text:a>.</text:p>
      <text:p text:style-name="Text_20_body">Эти меры необходимы для прокладки новых коммуникаций. Примечательно, что временное ограничение будет действовать только по ночам, чтобы исключить появление затруднений на дорогах в дневное время: с 00:00 до 05:00.</text:p>
      <text:p text:style-name="Text_20_body">На первых двух участках Таганской улицы будут действовать две полосы, на третьем - три, после завершения работ дорога начнет работать в нормальном режиме. На период ограничения могжет быть отменена парковка.</text:p>
      <text:p text:style-name="Text_20_body">Отметим, что дополнительное сужение ожидается:<text:line-break/>- от улицы Таганской, дом 1, строение 1 до улицы Таганской, дом 3;<text:line-break/>- от улицы Таганской дом 20/4, строение 1 до улицы Таганской, дом 26, строение 1;<text:line-break/>- от улицы Таганской, дом 44 до улицы Абельмановской, дом 2б.</text:p>
      <text:p text:style-name="Text_20_body">Планируется, что после окончания работ на Таганской улице, появятся выделенная полоса для общественного транспорта и новые остановочные павильоны. Уделят внимание и территории перед входом на станцию «Марксистская» Московского метрополитена - организуют городскую площадь с расширением пешеходной зоны, высажены деревья.</text:p>
      <text:p text:style-name="Text_20_body"><text:line-break/></text:p>
      <text:p text:style-name="Text_20_body">Адрес страницы: <text:a xlink:type="simple" xlink:href="http://tagan.mos.ru/overhaul/news/detail/3093747.html" office:name=""><text:span text:style-name="Definition">http://tagan.mos.ru/overhaul/news/detail/3093747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3T22:11:46Z</meta:creation-date>
    <dc:date>2025-07-03T22:11:46Z</dc:date>
  </office:meta>
</office:document-meta>
</file>