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нд-капитального-ремонта-многоквартирных-домов-города-москвы"/>ФОНД КАПИТАЛЬНОГО РЕМОНТА МНОГОКВАРТИРНЫХ ДОМОВ ГОРОДА МОСКВЫ<text:bookmark-end text:name="фонд-капитального-ремонта-многоквартирных-домов-города-москвы"/></text:h>
      <text:p text:style-name="First_20_paragraph">23.09.2016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agan.mos.ru/overhaul/news/detail/3806391.html" office:name=""><text:span text:style-name="Definition">http://tagan.mos.ru/overhaul/news/detail/380639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14:31:41Z</meta:creation-date>
    <dc:date>2023-07-12T14:31:41Z</dc:date>
  </office:meta>
</office:document-meta>
</file>