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отметил-активистов-молодежной-палаты-благодарственными-письмами"/>Глава управы отметил активистов Молодежной палаты благодарственными письмами<text:bookmark-end text:name="глава-управы-отметил-активистов-молодежной-палаты-благодарственными-письмами"/></text:h>
      <text:p text:style-name="First_20_paragraph">12.02.2024</text:p>
      <text:p text:style-name="Text_20_body">Александр Мишаков встретился с членами и резервистами Молодежной палаты Таганского района. На встрече также присутствовал глава муниципального округа Карен Аперян. Активистам Молпалаты рассказали о работе органов исполнительной и законодательной власти, ответили на вопросы, обсудили планы на год.<text:line-break/><text:line-break/>Самых активных глава управы отметил благодарственными письмами за помощь в организации социально значимых мероприятий для жителей нашего района, весомый вклад в молодежную политику и инициативность в проектной деятельности.</text:p>
      <text:p text:style-name="Text_20_body"><text:line-break/></text:p>
      <text:p text:style-name="Text_20_body">Адрес страницы: <text:a xlink:type="simple" xlink:href="http://tagan.mos.ru/presscenter/articles-and-interviews/detail/12160531.html" office:name=""><text:span text:style-name="Definition">http://tagan.mos.ru/presscenter/articles-and-interviews/detail/1216053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2T10:05:46Z</meta:creation-date>
    <dc:date>2024-02-12T10:05:46Z</dc:date>
  </office:meta>
</office:document-meta>
</file>