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лександр-мишаков-провел-личный-прием"/>Александр Мишаков провел личный прием<text:bookmark-end text:name="александр-мишаков-провел-личный-прием"/></text:h>
      <text:p text:style-name="First_20_paragraph">13.02.2024</text:p>
      <text:p text:style-name="Text_20_body">В понедельник состоялся очередной личный прием жителей главой управы Таганского района. Обращения касались ремонта кровли и мест общего пользования, благоустройства дворовых территорий и озеленения. Кроме того, поступили просьбы об установке информационных досок в подъездах многоквартирных домов. Все вопросы Александр Мишаков взял на личный контроль. </text:p>
      <text:p text:style-name="Text_20_body"><text:line-break/></text:p>
      <text:p text:style-name="Text_20_body">Адрес страницы: <text:a xlink:type="simple" xlink:href="http://tagan.mos.ru/presscenter/articles-and-interviews/detail/12163657.html" office:name=""><text:span text:style-name="Definition">http://tagan.mos.ru/presscenter/articles-and-interviews/detail/12163657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13T14:09:32Z</meta:creation-date>
    <dc:date>2024-02-13T14:09:32Z</dc:date>
  </office:meta>
</office:document-meta>
</file>