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заседании-первичной-организации-8-совета-ветеранов-принял-участие-глава-управы-района"/>В заседании первичной организации №8 Совета ветеранов принял участие глава управы района<text:bookmark-end text:name="в-заседании-первичной-организации-8-совета-ветеранов-принял-участие-глава-управы-района"/></text:h>
      <text:p text:style-name="First_20_paragraph">21.02.2024</text:p>
      <text:p text:style-name="Text_20_body">Глава управы Александр Мишаков принял участие в заседании первичной организации №8 Совета ветеранов Таганского района. Обсудили планы работы и вопросы, в которых необходимо содействие управы.<text:line-break/>Кроме того, от актива совета ветеранов поступили обращения, касающиеся работы служб жилищно-коммунального хозяйства. Александр Мишаков взял вопросы на личный контроль.  </text:p>
      <text:p text:style-name="Text_20_body"><text:line-break/></text:p>
      <text:p text:style-name="Text_20_body">Адрес страницы: <text:a xlink:type="simple" xlink:href="http://tagan.mos.ru/presscenter/articles-and-interviews/detail/12180858.html" office:name=""><text:span text:style-name="Definition">http://tagan.mos.ru/presscenter/articles-and-interviews/detail/12180858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21T10:20:22Z</meta:creation-date>
    <dc:date>2024-02-21T10:20:22Z</dc:date>
  </office:meta>
</office:document-meta>
</file>