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таганского-района-направил-поздравления-с-днем-защитника-отечества-в-адрес-общественных-советников"/>Глава управы Таганского района направил поздравления с Днем защитника Отечества в адрес общественных советников<text:bookmark-end text:name="глава-управы-таганского-района-направил-поздравления-с-днем-защитника-отечества-в-адрес-общественных-советников"/></text:h>
      <text:p text:style-name="First_20_paragraph">26.02.2024</text:p>
      <text:p text:style-name="Text_20_body"><text:line-break/>“Сегодня этот праздник приобрел особый смысл: он объединяет всех нас в стремлении обеспечить безопасность, независимость и процветание нашей Родины“, - говорится в поздравлении.<text:line-break/><text:line-break/>Александр Мишаков отметил, что общественные советники ведут активную волонтерскую деятельность, помогая обеспечивать военнослужащих, находящихся в зоне СВО всем необходимым. А в рамках своей общественной деятельности вносят значительный вклад в повышение качества жизни в районе, оперативно озвучивая проблемы и инициативы жителей.<text:line-break/></text:p>
      <text:p text:style-name="Text_20_body"><text:line-break/></text:p>
      <text:p text:style-name="Text_20_body">Адрес страницы: <text:a xlink:type="simple" xlink:href="http://tagan.mos.ru/presscenter/articles-and-interviews/detail/12187279.html" office:name=""><text:span text:style-name="Definition">http://tagan.mos.ru/presscenter/articles-and-interviews/detail/12187279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6T11:03:17Z</meta:creation-date>
    <dc:date>2024-02-26T11:03:17Z</dc:date>
  </office:meta>
</office:document-meta>
</file>