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углый-стол-с-общественными-советниками-состоялся-перед-праздничными-выходными"/>Круглый стол с общественными советниками состоялся перед праздничными выходными<text:bookmark-end text:name="круглый-стол-с-общественными-советниками-состоялся-перед-праздничными-выходными"/></text:h>
      <text:p text:style-name="First_20_paragraph">26.02.2024</text:p>
      <text:p text:style-name="Text_20_body">22 февраля Александр Мишаков провел круглый стол с советниками. Вручил удостоверения общественного советника главы управы Таганского района.<text:line-break/><text:line-break/>"Обсудили текущие задачи, поздравили друг друга с наступающими праздниками, запланировали ряд совместных мероприятий", - рассказал Александр Мишаков </text:p>
      <text:p text:style-name="Text_20_body"><text:line-break/></text:p>
      <text:p text:style-name="Text_20_body">Адрес страницы: <text:a xlink:type="simple" xlink:href="http://tagan.mos.ru/presscenter/articles-and-interviews/detail/12187458.html" office:name=""><text:span text:style-name="Definition">http://tagan.mos.ru/presscenter/articles-and-interviews/detail/12187458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8T02:19:54Z</meta:creation-date>
    <dc:date>2024-02-28T02:19:54Z</dc:date>
  </office:meta>
</office:document-meta>
</file>