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лександр-мишаков-поздравил-участников-вов-с-днем-победы"/>Александр Мишаков поздравил участников ВОВ с Днем Победы<text:bookmark-end text:name="александр-мишаков-поздравил-участников-вов-с-днем-победы"/></text:h>
      <text:p text:style-name="First_20_paragraph">06.05.2024</text:p>
      <text:p text:style-name="Text_20_body">В преддверии праздника глава управы Таганского района Александр Мишаков совместно с главой муниципального округа Таганский Кареном Аперяном поздравили участников Великой Отечественной войны с Днем Победы. Пожелали крепкого здоровья и долголетия.</text:p>
      <text:p text:style-name="Text_20_body">В районе продолжаются торжественные мероприятия. Таганский район поддержал Всероссийскую акцию «Парад у дома». Для Героев войны, которые не смогут лично присутствовать 9 мая на Красной площади, юнармейцы устраивают небольшие концерты: исполняют песни военных лет и проходят под окнами торжественным строем.</text:p>
      <text:p text:style-name="Text_20_body"><text:line-break/></text:p>
      <text:p text:style-name="Text_20_body"><text:line-break/></text:p>
      <text:p text:style-name="Text_20_body">Адрес страницы: <text:a xlink:type="simple" xlink:href="http://tagan.mos.ru/presscenter/articles-and-interviews/detail/12357630.html" office:name=""><text:span text:style-name="Definition">http://tagan.mos.ru/presscenter/articles-and-interviews/detail/12357630.html</text:span></text:a></text:p>
      <text:p text:style-name="Text_20_body"><text:a xlink:type="simple" xlink:href="http://tagan.mos.ru" office:name=""><text:span text:style-name="Definition">Управа Таг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0-30T23:49:35Z</meta:creation-date>
    <dc:date>2024-10-30T23:49:35Z</dc:date>
  </office:meta>
</office:document-meta>
</file>