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-состав-совета-общественных-советников-на-будущий-год"/>Утвержден состав Совета общественных советников на будущий год<text:bookmark-end text:name="утвержден-состав-совета-общественных-советников-на-будущий-год"/></text:h>
      <text:p text:style-name="First_20_paragraph">30.10.2024</text:p>
      <text:p text:style-name="Text_20_body">Глава управы Александр Мишаков провел круглый стол с общественными советниками. Утвердили состав Совета на будущий год и заслушали отчет о его деятельности в этом году.<text:line-break/><text:line-break/>Большой объем работы советники проделали в рамках Корпуса поддержки участников СВО: налажены прочные связи с военнослужащими и добровольцами из Таганского района. Общественные советники оперативно реагируют на поступающие запросы, координируют работу волонтеров и адресно направляют в зону СВО необходимые вещи и оборудование. Председатель Общественного совета Надежда Сальникова отметила, что удалось наладить тесное взаимодействие между управой, ГБУ "Жилищник", Молодежной палатой и корпусом муниципальных депутатов и направить объединенные усилия на помощь участникам СВО.<text:line-break/><text:line-break/>Кроме того, активно развиваются социально значимые проекты, которые реализуют общественные советники. Например, районный конкурс "Победа голосами детей" был отмечен и получил грантовую поддержку на уровне Мэра города, благодаря чему к восьмидесятилетию Великой Победы организаторы планируют масштабные мероприятия.<text:line-break/><text:line-break/>"Очень рад, что за нашим круглым столом собрались единомышленники и мы вместе уверенно идем по пути развития и укрепления общественных связей",- сказал Александр Мишаков.</text:p>
      <text:p text:style-name="Text_20_body"><text:line-break/></text:p>
      <text:p text:style-name="Text_20_body">Адрес страницы: <text:a xlink:type="simple" xlink:href="http://tagan.mos.ru/presscenter/articles-and-interviews/detail/12637168.html" office:name=""><text:span text:style-name="Definition">http://tagan.mos.ru/presscenter/articles-and-interviews/detail/1263716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31T08:54:13Z</meta:creation-date>
    <dc:date>2024-10-31T08:54:13Z</dc:date>
  </office:meta>
</office:document-meta>
</file>