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лава-управы-александр-мишаков-покинул-свой-пост"/>Глава управы Александр Мишаков покинул свой пост<text:bookmark-end text:name="глава-управы-александр-мишаков-покинул-свой-пост"/></text:h>
      <text:p text:style-name="First_20_paragraph">20.11.2024</text:p>
      <text:p text:style-name="Text_20_body">Александр Мишаков написал в своем блоге:</text:p>
      <text:p text:style-name="Text_20_body"><text:line-break/></text:p>
      <text:p text:style-name="Text_20_body">"Уважаемые жители Таганского района, дорогие друзья!<text:line-break/><text:line-break/>Восемь лет мы с вами совместно трудились над тем, чтобы сделать наш район комфортнее, современнее, привлекательней. Мы многого добились за этот период: провели несколько этапов комплексного благоустройства дворовых и общественных территорий. Каждый проект прошел общественное обсуждение и согласован с жителями и муниципальными депутатами. У нас появились такие замечательные места, как, например, каток с искусственным льдом, где вы можете заниматься совершенно бесплатно. А качество льда, благодаря команде энтузиастов, не только не уступает коммерческим каткам, но зачастую превосходит его.<text:line-break/><text:line-break/>Историческая жемчужина нашего района – Школьная улица – стала пешеходной. Здания отреставрированы, вдоль домов высажены сортовые сирени. Без преувеличения можно сказать, что каждую весну Школьная улица превращается в одно из самых красивых мест нашего города. В зимний период в новогодних декорациях, улица не только привлекательна для прогулок, каждый год районные некоммерческие организации проводят на ней праздничные мероприятия и обустраивают локации для занятий зимними видами спорта. Поиграть в керлинг сюда приезжают и жители соседних районов.<text:line-break/><text:line-break/>Преобразились наши пруды. Калитниковский пруд, который появился более ста лет назад, полностью обновлен: проведена выемка грунта и гидроизоляция дна. Создано биоплато, где высажены водные растения. В пруд выпущены 240 килограммов мальков разных пород рыб. Благоустроена прилегающая территория: организованы спортивные зоны, площадка для выгула собак, смотровая площадка и амфитеатр. Недавно завершено благоустройство прилегающей территории Новоспасского пруда: обустроены детские игровые площадки, зоны тихого отдыха и сеть прогулочных дорожек.<text:line-break/><text:line-break/>Раньше срока в районе завершена первая волна реновации, жители пяти пятиэтажек переселились в просторные светлые квартиры. Жилой комплекс построен по всем правилам энергоэффективного дома. Имеет современную детскую площадку и парковку для автомобилей.<text:line-break/><text:line-break/>Учреждения здравоохранения в районе прошли полную реконструкцию и приведены к «Новому московскому стандарту поликлиник». Благоустроены дворовые территории учебных заведений: оснащены новыми развивающими игровыми площадками и местами для занятия современными видами спорта. Школьные дворы стали безопаснее и превратились в места притяжения для ребят Таганки.<text:line-break/><text:line-break/>Развивается общественный транспорт. Продолжается строительство современного транспортно-пересадочного узла «Серп и Молот». Благодаря этому ТПУ у пассажиров появится больше альтернативных вариантов маршрутов, а время в пути сократится на 15-25 минут. В сентябре запущена трамвайная линия вдоль улицы Сергия Радонежского, которая соединила действующие пути на шоссе Энтузиастов и Андроньевской площади. С запуском линии более 700 тысяч жителей района получили возможность быстро и удобно добираться до Садового кольца.<text:line-break/><text:line-break/>Хочу поблагодарить за плодотворную совместную работу общественных советников главы управы, муниципальных депутатов и всех неравнодушных жителей. Благодаря вашей активности и конструктивному подходу нам удалось преобразить наш район и делать его комфортнее и привлекательнее год от года. Сегодня я прощаюсь с Таганским районом и перехожу к другой деятельности. Таганка и ее жители навсегда останутся в моем сердце!"<text:line-break/></text:p>
      <text:p text:style-name="Text_20_body"><text:line-break/></text:p>
      <text:p text:style-name="Text_20_body">Адрес страницы: <text:a xlink:type="simple" xlink:href="http://tagan.mos.ru/presscenter/articles-and-interviews/detail/12673671.html" office:name=""><text:span text:style-name="Definition">http://tagan.mos.ru/presscenter/articles-and-interviews/detail/12673671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0T11:06:41Z</meta:creation-date>
    <dc:date>2024-11-20T11:06:41Z</dc:date>
  </office:meta>
</office:document-meta>
</file>