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ргей-сальников-приступил-к-исполнению-обязанностей-главы-управы"/>Сергей Сальников приступил к исполнению обязанностей главы управы<text:bookmark-end text:name="сергей-сальников-приступил-к-исполнению-обязанностей-главы-управы"/></text:h>
      <text:p text:style-name="First_20_paragraph">21.11.2024</text:p>
      <text:p text:style-name="Text_20_body">Исполняющий обязанности главы управы Таганского района Сергей Сальников обратился к жителям Таганского района через свой <text:a xlink:type="simple" xlink:href="https://vk.com/serg_salnikov" office:name=""><text:span text:style-name="Definition">блог</text:span></text:a>.</text:p>
      <text:p text:style-name="Text_20_body">Он написал:</text:p>
      <text:p text:style-name="Text_20_body"><text:line-break/></text:p>
      <text:p text:style-name="Text_20_body">"Уважаемые жители Таганского района!</text:p>
      <text:p text:style-name="Text_20_body"><text:line-break/>На днях я приступил к исполнению обязанностей главы управы. Определил для себя ряд направлений, на которых управа сосредоточит в ближайшее время основные усилия.<text:line-break/><text:line-break/>Главной своей задачей на ближайшее время я вижу, прежде всего, сохранение темпов развития Таганского района. Вопросы благоустройства и ЖКХ традиционно являются основными для главы управы, и я убежден, что мои опыт и знания помогут при решении таких задач как: своевременная уборка придомовой территории, качественное содержание жилого фонда, комфорт и уют жителей на общественных пространствах.<text:line-break/><text:line-break/>Считаю важным и необходимым поддерживать оперативный контакт с Вами, дорогие жители, и поэтому по любым вопросам Вы сможете написать мне в личные сообщения или позвонить в приёмную по телефону: 8 (495) 912-43-84<text:line-break/><text:line-break/>Сообщайте о любых возникающих проблемах напрямую, так мы сможем оперативно принять меры по их устранению.<text:line-break/><text:line-break/>Уважаемые жители, нам впереди предстоит плодотворная работа, чтобы сделать Таганский район только лучше.<text:line-break/>Я искренне рассчитываю на вашу помощь и поддержку!"</text:p>
      <text:p text:style-name="Text_20_body"><text:line-break/></text:p>
      <text:p text:style-name="Text_20_body">Адрес страницы: <text:a xlink:type="simple" xlink:href="http://tagan.mos.ru/presscenter/articles-and-interviews/detail/12676997.html" office:name=""><text:span text:style-name="Definition">http://tagan.mos.ru/presscenter/articles-and-interviews/detail/12676997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1T08:47:14Z</meta:creation-date>
    <dc:date>2024-11-21T08:47:14Z</dc:date>
  </office:meta>
</office:document-meta>
</file>