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вета-ветеранов-таганского-района-провел-заседание-актива"/>Совета ветеранов Таганского района провел заседание актива<text:bookmark-end text:name="совета-ветеранов-таганского-района-провел-заседание-актива"/></text:h>
      <text:p text:style-name="First_20_paragraph">21.11.2024</text:p>
      <text:p text:style-name="Text_20_body">Исполняющий обязанности главы управы Сергей Сальников принял участие в заседании председателей первичных организаций и актива Совета ветеранов Таганского района. Обсудили текущую деятельность Совета. И.о. главы управы ответил на ряд вопросов, касающихся ЖКХ и содержания дворовых территорий и взял на личный контроль ряд обращений.<text:line-break/><text:line-break/>"Хочу отметить, что Совет ветеранов активно участвует в жизни района, многие из его членов являются общественными советниками главы управы. Рассчитываю, что могу опираться на мудрость и жизненный опыт наших ветеранов в вопросах создания более комфортных условий для пожилых жителей Таганского района", - подчеркнул Сергей Сальников.</text:p>
      <text:p text:style-name="Text_20_body"><text:line-break/></text:p>
      <text:p text:style-name="Text_20_body">Адрес страницы: <text:a xlink:type="simple" xlink:href="http://tagan.mos.ru/presscenter/articles-and-interviews/detail/12677064.html" office:name=""><text:span text:style-name="Definition">http://tagan.mos.ru/presscenter/articles-and-interviews/detail/12677064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2T04:57:39Z</meta:creation-date>
    <dc:date>2024-11-22T04:57:39Z</dc:date>
  </office:meta>
</office:document-meta>
</file>