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шестидесяти-домов-района-пройдут-через-процедуру-капитального-ремонта-в-2025-году"/>Более шестидесяти домов района пройдут через процедуру капитального ремонта в 2025 году<text:bookmark-end text:name="более-шестидесяти-домов-района-пройдут-через-процедуру-капитального-ремонта-в-2025-году"/></text:h>
      <text:p text:style-name="First_20_paragraph">22.11.2024</text:p>
      <text:p text:style-name="Text_20_body">Исполняющий обязанности главы управы Таганского района Сергей Сальников провел совещание с подрядными организациями и представителями ГБУ «Жилищник» по вопросам капитального ремонта многоквартирных домов. Обсудили процесс производства работ, акцентировали внимание на соблюдении сроков их выполнения. Уделили особое внимание порядку взаимодействия с собственниками жилых помещений. Ряд адресов, по которым потребуется содействие управы, взяли на контроль. </text:p>
      <text:p text:style-name="Text_20_body"><text:line-break/></text:p>
      <text:p text:style-name="Text_20_body">В следующем году более шестидесяти домов района пройдут через процедуру капитального ремонта. На протяжении всего периода управа будет взаимодействовать с подрядными организациями, для того чтобы жители получили качественный ремонт.</text:p>
      <text:p text:style-name="Text_20_body"><text:line-break/></text:p>
      <text:p text:style-name="Text_20_body">Адрес страницы: <text:a xlink:type="simple" xlink:href="http://tagan.mos.ru/presscenter/articles-and-interviews/detail/12681065.html" office:name=""><text:span text:style-name="Definition">http://tagan.mos.ru/presscenter/articles-and-interviews/detail/12681065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4T22:51:01Z</meta:creation-date>
    <dc:date>2025-05-04T22:51:01Z</dc:date>
  </office:meta>
</office:document-meta>
</file>