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спа-овец-и-коз"/>Оспа овец и коз<text:bookmark-end text:name="оспа-овец-и-коз"/></text:h>
      <text:p text:style-name="First_20_paragraph">05.08.2024</text:p>
      <text:p text:style-name="Text_20_body"><text:line-break/></text:p>
      <text:p text:style-name="Text_20_body">Адрес страницы: <text:a xlink:type="simple" xlink:href="http://tagan.mos.ru/presscenter/important-information/detail/12505688.html" office:name=""><text:span text:style-name="Definition">http://tagan.mos.ru/presscenter/important-information/detail/12505688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07T06:00:08Z</meta:creation-date>
    <dc:date>2024-08-07T06:00:08Z</dc:date>
  </office:meta>
</office:document-meta>
</file>