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ума-мелких-жвачных-чмж"/>Чума мелких жвачных (ЧМЖ)<text:bookmark-end text:name="чума-мелких-жвачных-чмж"/></text:h>
      <text:p text:style-name="First_20_paragraph">05.08.2024</text:p>
      <text:p text:style-name="Text_20_body">-</text:p>
      <text:p text:style-name="Text_20_body"><text:line-break/></text:p>
      <text:p text:style-name="Text_20_body">Адрес страницы: <text:a xlink:type="simple" xlink:href="http://tagan.mos.ru/presscenter/important-information/detail/12506011.html" office:name=""><text:span text:style-name="Definition">http://tagan.mos.ru/presscenter/important-information/detail/1250601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1T00:27:25Z</meta:creation-date>
    <dc:date>2024-08-11T00:27:25Z</dc:date>
  </office:meta>
</office:document-meta>
</file>