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ьшая-викторина-новая-рубрика-появилась-на-площадке-активный-гражданин"/>Большая викторина: новая рубрика появилась на площадке «Активный гражданин»<text:bookmark-end text:name="большая-викторина-новая-рубрика-появилась-на-площадке-активный-гражданин"/></text:h>
      <text:p text:style-name="First_20_paragraph">17.05.2022</text:p>
      <text:p text:style-name="Text_20_body">Новая рубрика появилась на площадке городского проекта «Активный гражданин». Ее название «Большая викторина».</text:p>
      <text:p text:style-name="Text_20_body">Как отметили на <text:a xlink:type="simple" xlink:href="https://www.mos.ru/news/item/106587073/" office:name=""><text:span text:style-name="Definition">сайте</text:span></text:a> мэра Москвы, конкурсы будут проводиться два раза в месяц по пятницам. Так, благодаря регулярному участию в городских викторинах можно проверить свои знания о столице и узнать новости о городских проектах. Добавим, что первую викторину посвятят Московскому метрополитену.</text:p>
      <text:p text:style-name="Text_20_body">Участникам проекта «Активный гражданин» предстоит ответить на восемь вопросов. Их посвятят новым станциям Большой кольцевой линии метро, открытым в декабре 2021 года. Горожанам предложат пять вариантов ответа, из которых только один верный.</text:p>
      <text:p text:style-name="Text_20_body"><text:line-break/></text:p>
      <text:p text:style-name="Text_20_body">Адрес страницы: <text:a xlink:type="simple" xlink:href="http://tagan.mos.ru/presscenter/news/detail/10806355.html" office:name=""><text:span text:style-name="Definition">http://tagan.mos.ru/presscenter/news/detail/10806355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16T07:20:15Z</meta:creation-date>
    <dc:date>2024-05-16T07:20:15Z</dc:date>
  </office:meta>
</office:document-meta>
</file>