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тельническую-набережную-обновят-к-весенне-летнему-сезону"/>Котельническую набережную обновят к весенне-летнему сезону<text:bookmark-end text:name="котельническую-набережную-обновят-к-весенне-летнему-сезону"/></text:h>
      <text:p text:style-name="First_20_paragraph">20.03.2023</text:p>
      <text:p text:style-name="Text_20_body">Специалисты начали работы по подготовке Котельнической набережной к весенне-летнему сезону и открытию речной навигации. Об этом проинформировали 20 марта.</text:p>
      <text:p text:style-name="Text_20_body">Специалисты проведут комплекс мероприятий по очистке и текущему ремонту набережной. Объект очистят от снега и наледи. Также рабочие проведут пескоструйную очистку и промывку гранитных парапетов, сообщили в <text:a xlink:type="simple" xlink:href="https://t.me/kgh_moscow/9710" office:name=""><text:span text:style-name="Definition">Telegram-канале</text:span></text:a> Департамента жилищно-коммунального хозяйства столицы.</text:p>
      <text:p text:style-name="Text_20_body">Дополнительно специалисты обновят сходы к воде и прогулочные тротуары. Также рабочие покрасят чугунные перильные ограждения.</text:p>
      <text:p text:style-name="Text_20_body">После открытия речной навигации москвичи смогут насладиться прогулками по Москва-реке.</text:p>
      <text:p text:style-name="Text_20_body"><text:line-break/></text:p>
      <text:p text:style-name="Text_20_body">Адрес страницы: <text:a xlink:type="simple" xlink:href="http://tagan.mos.ru/presscenter/news/detail/11475219.html" office:name=""><text:span text:style-name="Definition">http://tagan.mos.ru/presscenter/news/detail/11475219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5T10:54:54Z</meta:creation-date>
    <dc:date>2023-10-05T10:54:54Z</dc:date>
  </office:meta>
</office:document-meta>
</file>