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торическую-лекцию-организуют-в-дрз"/>Историческую лекцию организуют в ДРЗ<text:bookmark-end text:name="историческую-лекцию-организуют-в-дрз"/></text:h>
      <text:p text:style-name="First_20_paragraph">25.09.2023</text:p>
      <text:p text:style-name="Text_20_body">25.09.2023</text:p>
      <text:p text:style-name="Text_20_body">Лекцию «От вакханок до Цезаря: античность в творчестве И.С.Шмелева» прочтут 26 сентября в Доме русского зарубежья имени Александра Солженицына.</text:p>
      <text:p text:style-name="Text_20_body">Встречу проведет доктор филологических наук, профессор кафедры лингвистики Государственного университета «Дубна» Светлана Шешунова.</text:p>
      <text:p text:style-name="Text_20_body">Гости узнают об античных мотивах и персоналиях в русской литературе. Лектор также расскажет о творчестве писателя Ивана Шмелева.</text:p>
      <text:p text:style-name="Text_20_body">Публицист представлял консервативно-христианское направление русской словесности и дважды номинировался на Нобелевскую премию по литературе.</text:p>
      <text:p text:style-name="Text_20_body">Лекция состоится в Малом зале Дома русского зарубежья.</text:p>
      <text:p text:style-name="Text_20_body">Вход на встречу свободный. Начало мероприятия в 18:30, сообщили на <text:a xlink:type="simple" xlink:href="https://www.domrz.ru/event/49803_lektsiya_s_v_sheshunovoy_ot_vakkhanok_do_tsezarya_antichnost_v_tvorchestve_i_s_shmeleva_iz_tsikla_le/" office:name=""><text:span text:style-name="Definition">сайте</text:span></text:a> ДРЗ.</text:p>
      <text:p text:style-name="Text_20_body"><text:line-break/></text:p>
      <text:p text:style-name="Text_20_body">Адрес страницы: <text:a xlink:type="simple" xlink:href="http://tagan.mos.ru/presscenter/news/detail/11850920.html" office:name=""><text:span text:style-name="Definition">http://tagan.mos.ru/presscenter/news/detail/1185092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09:21:40Z</meta:creation-date>
    <dc:date>2023-09-25T09:21:40Z</dc:date>
  </office:meta>
</office:document-meta>
</file>