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овочные-места-в-районе-выставили-на-торги"/>Парковочные места в районе выставили на торги<text:bookmark-end text:name="парковочные-места-в-районе-выставили-на-торги"/></text:h>
      <text:p text:style-name="First_20_paragraph">13.02.2024</text:p>
      <text:p text:style-name="Text_20_body">13.02.2024</text:p>
      <text:p text:style-name="Text_20_body">Машино-места в подземном паркинге на Средней Калитниковской улице выставили на торги. Об этом сообщили 13 февраля.</text:p>
      <text:p text:style-name="Text_20_body">Автовладельцы смогут приобрести 25 парковочных мест. Паркинг находится по адресу: Средняя Калитниковская улица, дом 15. С его территории есть удобный выезд на Нижегородскую и Таганскую улицы, а также на Волгоградский проспект.</text:p>
      <text:p text:style-name="Text_20_body">Торги пройдут 29 февраля и 1 марта. Прием заявок завершится 19 февраля. Для участия в торгах понадобится регистрация на электронной торговой <text:a xlink:type="simple" xlink:href="https://www.roseltorg.ru/" office:name=""><text:span text:style-name="Definition">площадке</text:span></text:a> «Росэлторг» и усиленная квалифицированная электронная подпись.</text:p>
      <text:p text:style-name="Text_20_body">Подробную информацию можно узнать на <text:a xlink:type="simple" xlink:href="https://www.mos.ru/news/item/135244073/" office:name=""><text:span text:style-name="Definition">сайте</text:span></text:a> мэра Москвы.</text:p>
      <text:p text:style-name="Text_20_body"><text:line-break/></text:p>
      <text:p text:style-name="Text_20_body">Адрес страницы: <text:a xlink:type="simple" xlink:href="http://tagan.mos.ru/presscenter/news/detail/12163423.html" office:name=""><text:span text:style-name="Definition">http://tagan.mos.ru/presscenter/news/detail/12163423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3T09:20:47Z</meta:creation-date>
    <dc:date>2024-02-13T09:20:47Z</dc:date>
  </office:meta>
</office:document-meta>
</file>