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палата-и-совет-ветеранов-провели-встречу"/>Молпалата и Совет ветеранов провели встречу<text:bookmark-end text:name="молпалата-и-совет-ветеранов-провели-встречу"/></text:h>
      <text:p text:style-name="First_20_paragraph">26.11.2024</text:p>
      <text:p text:style-name="Text_20_body">26.11.2024</text:p>
      <text:p text:style-name="Text_20_body">Участники Молпалаты организовали встречу Совета ветеранов. Фото: страница Молпалаты в социальных сетях</text:p>
      <text:p text:style-name="Text_20_body"><text:line-break/></text:p>
      <text:p text:style-name="Text_20_body">В субботу, 23 ноября, члены Совета ветеранов совместно с участниками Молодежной палаты Таганского района орагнизовали встречу.</text:p>
      <text:p text:style-name="Text_20_body"><text:line-break/></text:p>
      <text:p text:style-name="Text_20_body">На мероприятии организовали открытый диалог между членами Молпалаты и представителями Совета ветеранов. Они обсудили планы на будущее и подвели промежуточные итоги уходящего года. Также начали ставить цели и планы на декабрь.</text:p>
      <text:p text:style-name="Text_20_body"> </text:p>
      <text:p text:style-name="Text_20_body">— Мы обсуждали итоги года, подумали, что будем делать дальше. Также поговорили о наших будущих совместных мероприятиях, — рассказала председатель Молодежной палаты Таганского района Сабина Сальникова.</text:p>
      <text:p text:style-name="Text_20_body"> </text:p>
      <text:p text:style-name="Text_20_body">Молодежный парламент также недавно проводил встречи с начальником мастерских участков Государственного бюджетного учреждения «Жилищник», запустили проект «Проба района». Члены Молпалаты часто проводят социальные мероприятия и принимают участия в активностях района.</text:p>
      <text:p text:style-name="Text_20_body"> </text:p>
      <text:p text:style-name="Text_20_body"><text:line-break/></text:p>
      <text:p text:style-name="Text_20_body">Адрес страницы: <text:a xlink:type="simple" xlink:href="http://tagan.mos.ru/presscenter/news/detail/12686547.html" office:name=""><text:span text:style-name="Definition">http://tagan.mos.ru/presscenter/news/detail/1268654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4T14:17:49Z</meta:creation-date>
    <dc:date>2025-07-04T14:17:49Z</dc:date>
  </office:meta>
</office:document-meta>
</file>