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ециалисты-отремонтировали-костомаровский-мост"/>Специалисты отремонтировали Костомаровский мост<text:bookmark-end text:name="специалисты-отремонтировали-костомаровский-мост"/></text:h>
      <text:p text:style-name="First_20_paragraph">26.12.2024</text:p>
      <text:p text:style-name="Text_20_body">26.12.2024</text:p>
      <text:p text:style-name="Text_20_body">Костомаровский мост отреставрировали в районе. Фото: Анна Быкова, «Вечерняя Москва»</text:p>
      <text:p text:style-name="Text_20_body"><text:line-break/></text:p>
      <text:p text:style-name="Text_20_body">В Таганском районе отремонтировали Костомаровский мост, вместе с ним привели в порядок тротуары, сообщили 25 декабря.</text:p>
      <text:p text:style-name="Text_20_body"><text:line-break/></text:p>
      <text:p text:style-name="Text_20_body">Заместитель мэра Москвы Петр Бирюков по вопросам жилищно-коммунального хозяйства и благоустройства рассказал, что за состоянием мостовых конструкций ведется пристальный контроль. Все объекты регулярно проверяются и, в случае необходимости, принимается решение о проведении капитального или текущего ремонта.</text:p>
      <text:p text:style-name="Text_20_body">Этот мост. возвели на месте старого кирпичного арочного моста. До настоящего момента он ни разу не подвергался капитальному ремонту, сообщили в Telegram-<text:a xlink:type="simple" xlink:href="https://t.me/kgh_moscow/20599" office:name=""><text:span text:style-name="Definition">канале</text:span></text:a> Комплекса городского хозяйства Москвы.</text:p>
      <text:p text:style-name="Text_20_body">В ходе ремонтных работ движение транспорта по мосту полностью не прекращалось, применялось поэтапное перекрытие полос. Это позволило минимизировать неудобства для автомобилистов. В рамках обновления Костомаровского моста специалисты заменили гидроизоляцию, обновили асфальтобетонное покрытие проезжей части, а также отремонтировали тротуары, лестничные сходы и несущие конструкции сооружения.</text:p>
      <text:p text:style-name="Text_20_body"><text:line-break/></text:p>
      <text:p text:style-name="Text_20_body">Адрес страницы: <text:a xlink:type="simple" xlink:href="http://tagan.mos.ru/presscenter/news/detail/12741708.html" office:name=""><text:span text:style-name="Definition">http://tagan.mos.ru/presscenter/news/detail/12741708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0T04:30:18Z</meta:creation-date>
    <dc:date>2025-06-20T04:30:18Z</dc:date>
  </office:meta>
</office:document-meta>
</file>