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отку-на-котельнической-набережной-представили-на-голосовании"/>Высотку на Котельнической набережной представили на голосовании<text:bookmark-end text:name="высотку-на-котельнической-набережной-представили-на-голосовании"/></text:h>
      <text:p text:style-name="First_20_paragraph">01.07.2025</text:p>
      <text:p text:style-name="Text_20_body">01.07.2025</text:p>
      <text:p text:style-name="Text_20_body">«Активный гражданин»: высотка Таганского района участвует в голосовании. Фото: Алина Моисеенко, «Вечерняя Москва»</text:p>
      <text:p text:style-name="Text_20_body"> <text:line-break/></text:p>
      <text:p text:style-name="Text_20_body">Сталинская высотка в Таганском районе стала одним из пунктов голосования проекта «Активный гражданин», на котором участники могу выбрать лучшее пространство из кинофильмов, сообщили 30 июня.</text:p>
      <text:p text:style-name="Text_20_body"><text:line-break/></text:p>
      <text:p text:style-name="Text_20_body">Маршруты искусства кино составил режиссер, сценарист, продюсер и генеральный директор студии «Военфильм» Игорь Угольников. Граждане могут выбрать лучшую локацию из 10 предложенных, среди которых парки, музеи и выставки, сообщили на <text:a xlink:type="simple" xlink:href="https://www.mos.ru/news/item/155994073/" office:name=""><text:span text:style-name="Definition">сайте</text:span></text:a> мэра Москвы.</text:p>
      <text:p text:style-name="Text_20_body">Сталинская высотка на Котельнической набережной стала символом эпохи, на фоне которого снимали многие кинокартины советского времени. Например, в фильме «Москва слезам не верит» здание послужило не только декорацией, но и отражением строгого облика и изысканного оформления.</text:p>
      <text:p text:style-name="Text_20_body">Также участники смогут увидеть такие значимые места, как Патриаршие пруды и Красную площадь.</text:p>
      <text:p text:style-name="Text_20_body"><text:line-break/></text:p>
      <text:p text:style-name="Text_20_body">Адрес страницы: <text:a xlink:type="simple" xlink:href="http://tagan.mos.ru/presscenter/news/detail/13077631.html" office:name=""><text:span text:style-name="Definition">http://tagan.mos.ru/presscenter/news/detail/13077631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1T15:01:51Z</meta:creation-date>
    <dc:date>2025-07-01T15:01:51Z</dc:date>
  </office:meta>
</office:document-meta>
</file>