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таганском-парке-играть-в-футбол-начнут-женщины"/>В Таганском парке играть в футбол начнут женщины<text:bookmark-end text:name="в-таганском-парке-играть-в-футбол-начнут-женщины"/></text:h>
      <text:p text:style-name="First_20_paragraph">10.07.2015</text:p>
      <text:p text:style-name="Text_20_body">В футбол станут играть женщины. Первая тренировка по этой спортивной игре для всех желающих состоится в это воскресенье, 12 июля, в Таганском парке. Проведет ее тренер женской школы футбола Алла Филина. Об этом рассказали в пресс-службе Мосгорпарка.</text:p>
      <text:p text:style-name="Text_20_body">- В России в футбол на любительском уровне играют 30-40 процентов мужчин и всего 1 процент женщин, - говорит Алла Филина.</text:p>
      <text:p text:style-name="Text_20_body">По ее словам, футбол – самая популярная игра во всем мире. Она считается мужской только потому, что девушки сами отказываются в нее играть.</text:p>
      <text:p text:style-name="Text_20_body">Как отметила Алла Филина, благодаря игре в футбол можно натренировать сразу все группы мышц: ног, живота, спины и плечевого пояса.</text:p>
      <text:p text:style-name="Text_20_body">- Занятия усиливают выносливость, гибкость и координацию. По сути, футбол - это идеальный женский вид спорта. Именно таким он стал в Японии и США, теперь станет и в России, - подчеркивает тренер женской школы футбола.</text:p>
      <text:p text:style-name="Text_20_body">Как отметили в пресс-службе Мосгорпарка, тренировки будут проходить каждое воскресенье в Таганском парке. Занимать они будут один час – с 16:30 до 17:30. Это место выбрали потому, что здесь находится одно из самых больших футбольных полей в Центральном округе столицы. </text:p>
      <text:p text:style-name="Text_20_body"><text:line-break/></text:p>
      <text:p text:style-name="Text_20_body">Адрес страницы: <text:a xlink:type="simple" xlink:href="http://tagan.mos.ru/presscenter/news/detail/2000530.html" office:name=""><text:span text:style-name="Definition">http://tagan.mos.ru/presscenter/news/detail/2000530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6T14:40:29Z</meta:creation-date>
    <dc:date>2023-10-06T14:40:29Z</dc:date>
  </office:meta>
</office:document-meta>
</file>