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ый-концерт-студии-голос-прозвучал-в-доме-культуры"/>Праздничный концерт студии «Голос» прозвучал в Доме Культуры<text:bookmark-end text:name="праздничный-концерт-студии-голос-прозвучал-в-доме-культуры"/></text:h>
      <text:p text:style-name="First_20_paragraph">28.12.2015</text:p>
      <text:h text:style-name="Heading_20_4" text:outline-level="4"><text:bookmark-start text:name="section"/><text:bookmark-end text:name="section"/></text:h>
      <text:h text:style-name="Heading_20_4" text:outline-level="4"><text:bookmark-start text:name="section-1"/><text:bookmark-end text:name="section-1"/></text:h>
      <text:h text:style-name="Heading_20_4" text:outline-level="4"><text:bookmark-start text:name="section-2"/><text:bookmark-end text:name="section-2"/></text:h>
      <text:h text:style-name="Heading_20_4" text:outline-level="4"><text:bookmark-start text:name="section-3"/><text:bookmark-end text:name="section-3"/></text:h>
      <text:h text:style-name="Heading_20_4" text:outline-level="4"><text:bookmark-start text:name="section-4"/><text:bookmark-end text:name="section-4"/></text:h>
      <text:h text:style-name="Heading_20_4" text:outline-level="4"><text:bookmark-start text:name="section-5"/><text:bookmark-end text:name="section-5"/></text:h>
      <text:p text:style-name="First_20_paragraph">В воскресенье, 27 декабря, в 19:00 в Доме Культуры «Гайдаровец» на Земляном валу прозвучали арии из опер, оперетт и мюзиклов в исполнении вокальной студии «Голос», сообщается на интернет-портале организации.</text:p>
      <text:p text:style-name="Text_20_body">В Доме Культуры прозвучал концерт «Новогодний серпантин». В роли специального гостя на концерт пригласили Заслуженную артистку России, солистку театра «Новая Опера» Эльвиру Хохлову.</text:p>
      <text:p text:style-name="Text_20_body">Эльвира Хохлова – молодая российская певица-сопрано. В 1996 году она окончила Российскую академию музыки имени Гнесиных, в 1999 году участвовала в записи «Реквиема» Моцарта. Сейчас Хохлова много гастролирует по городам России и за рубежом.</text:p>
      <text:p text:style-name="Text_20_body"><text:line-break/></text:p>
      <text:p text:style-name="Text_20_body">Адрес страницы: <text:a xlink:type="simple" xlink:href="http://tagan.mos.ru/presscenter/news/detail/2408663.html" office:name=""><text:span text:style-name="Definition">http://tagan.mos.ru/presscenter/news/detail/240866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09:22:55Z</meta:creation-date>
    <dc:date>2023-10-02T09:22:55Z</dc:date>
  </office:meta>
</office:document-meta>
</file>