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оло-40-процентов-врачей-выбрали-повышение-квалификации-на-рабочем-месте"/>Около 40 процентов врачей выбрали повышение квалификации на рабочем месте<text:bookmark-end text:name="около-40-процентов-врачей-выбрали-повышение-квалификации-на-рабочем-месте"/></text:h>
      <text:p text:style-name="First_20_paragraph">16.01.2017</text:p>
      <text:p text:style-name="Text_20_body"><text:line-break/></text:p>
      <text:p text:style-name="Text_20_body"><text:line-break/></text:p>
      <text:p text:style-name="Text_20_body">По тогам голосования на портале «Активный гражданин» стало известно, что почти 40 процентов врачей предпочитают повышать квалификацию на месте работы. </text:p>
      <text:p text:style-name="Text_20_body"><text:line-break/></text:p>
      <text:p text:style-name="Text_20_body">В голосовании приняли участие 10518 врачей и медицинских работников городских взрослых и детских поликлиник, консультационно-диагностических, научно-практических центров, больниц, госпиталей, хосписов и других учреждений. </text:p>
      <text:p text:style-name="Text_20_body"><text:line-break/></text:p>
      <text:p text:style-name="Text_20_body">Уточняется, что 31,46 процент участников проголосовали за выездные курсы. Интернет-курсы и лекции предпочли 18,9 процентов докторов, а 150 участников голосования представили свои варианты курсов повышения квалификации. Самой популярной формой курсов повышения квалификации стало проведение семинаров и тренингов по месту работы врача - в поликлинике или больнице. Такой вариант обучения предпочли 39,98 процентов участников голосования. </text:p>
      <text:p text:style-name="Text_20_body"><text:line-break/></text:p>
      <text:p text:style-name="Text_20_body">Отметим, что впервые голосование на портале проводилось для отдельной профессиональной группы. Об этом сообщает <text:a xlink:type="simple" xlink:href="http://www.mskagency.ru/materials/2627730" office:name=""><text:span text:style-name="Definition">Агентство городских новостей «Москва»</text:span></text:a>.</text:p>
      <text:p text:style-name="Text_20_body"><text:line-break/></text:p>
      <text:p text:style-name="Text_20_body">Адрес страницы: <text:a xlink:type="simple" xlink:href="http://tagan.mos.ru/presscenter/news/detail/4687102.html" office:name=""><text:span text:style-name="Definition">http://tagan.mos.ru/presscenter/news/detail/4687102.html</text:span></text:a></text:p>
      <text:p text:style-name="Text_20_body"><text:a xlink:type="simple" xlink:href="http://tagan.mos.ru" office:name=""><text:span text:style-name="Definition">Управа Таг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1-24T11:46:56Z</meta:creation-date>
    <dc:date>2023-11-24T11:46:56Z</dc:date>
  </office:meta>
</office:document-meta>
</file>