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ка-20-новых-парков-могут-появиться-в-столице"/>Порядка 20 новых парков могут появиться в столице<text:bookmark-end text:name="порядка-20-новых-парков-могут-появиться-в-столице"/></text:h>
      <text:p text:style-name="First_20_paragraph">17.02.2017</text:p>
      <text:p text:style-name="Text_20_body"><text:line-break/></text:p>
      <text:p text:style-name="Text_20_body">Проект электронных референдумов «Активный гражданин» подвел итоги голосования, в котором предложил участникам высказаться на тему обустройства 20 новых парков отдыха в Москве. Информация об этом стала известна 17 февраля.</text:p>
      <text:p text:style-name="Text_20_body">Как отмечается на официальном <text:a xlink:type="simple" xlink:href="https://www.mos.ru/news/item/20876073" office:name=""><text:span text:style-name="Definition">портале</text:span></text:a> мэра и Правительства Москвы, за организацию мест отдыха высказалось более 80 процентов пользователей.</text:p>
      <text:p text:style-name="Text_20_body">Места для отдыха появятся в рамках проекта «Парк по месту жительства», благодаря которому за последние три года в столице появилось немало уютных участков для отдыха.</text:p>
      <text:p text:style-name="Text_20_body">Всего в голосовании приняло участие 207 тысяч горожан. </text:p>
      <text:p text:style-name="Text_20_body"><text:line-break/></text:p>
      <text:p text:style-name="Text_20_body">Адрес страницы: <text:a xlink:type="simple" xlink:href="http://tagan.mos.ru/presscenter/news/detail/4984152.html" office:name=""><text:span text:style-name="Definition">http://tagan.mos.ru/presscenter/news/detail/4984152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31T23:07:24Z</meta:creation-date>
    <dc:date>2024-03-31T23:07:24Z</dc:date>
  </office:meta>
</office:document-meta>
</file>